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дан-старт-формированию-молодежных-палат-районов"/>В Москве дан старт формированию молодежных палат районов<text:bookmark-end text:name="в-москве-дан-старт-формированию-молодежных-палат-районов"/></text:h>
      <text:p text:style-name="First_20_paragraph">30.03.2015</text:p>
      <text:p text:style-name="Text_20_body">В Москве дан старт формированию молодежных палат районов. Принципы формирования были разработаны и приняты представителями молодежи всех муниципальных районов и поселений Москвы в рамках Съезда молодых парламентариев 3 марта 2015 года.<text:line-break/>Основная задача системы молодежного парламентаризма – формирование команды молодых, энергичных и целеустремленных молодых людей, интересующихся политикой и желающих попробовать себя в общественной деятельности. Члены молодежных палат - помощники, партнёры депутатов и органов исполнительной власти в выработке вариантов механизмов решения городских проблем, и их реализации.<text:line-break/>    В состав Молодежной палаты может войти любой молодой человек в возрасте от 18 до 30 лет, зарегистрированный по месту жительства на территории района.<text:line-break/>Кандидатам до 15 апреля 2015 г. необходимо оставить заявку на сайте molparlam.ru, которая включает, в том числе, описание социального проекта, направленного на решение проблем района, административного округа, или города, в целом.<text:line-break/>Решение о включении кандидата в состав Молодежной палаты принимает  Конкурсная комиссия, в состав которой входят депутаты Советов депутатов, представители территориальных органов исполнительной власти районов,  «Центра молодежного парламентаризма» Москвы.<text:line-break/>Также изменен принцип формирования Молодёжной палаты при Московской городской Думе. Она формируется на срок полномочий депутатов Московской городской Думы очередного созыва и проводит ротацию части состава каждые 6 месяцев.<text:line-break/>Большая часть его – 48 человек – представители 1\3 наиболее активных молодежных палат муниципальных образований по итогам полугодия, 15 человек – представители политических партий, зарегистрировавших кандидатов на выборах в МГД или представленных в Московской городской Думе пропорционально количеству депутатов.  <text:line-break/>Члены молодежных палат получат хорошие возможности для повышения собственных компетенций и профессионального роста, практические навыки и опыт в отстаивании собственной позиции, как в публичном пространстве, так и в среде Интернет.<text:line-break/>Для этого «Центром молодежного парламентаризма» Москвы разрабатываются образовательные программы, тренинги, семинары. В рамках этих программ молодые парламентарии смогут принять участие во встречах, дебатах, мероприятиях с известными политиками, чиновниками, экспертами, общественными деятелями.<text:line-break/>Кроме того, представители палат могут принимать активное участие в совещаниях по обсуждению и планированию районных мероприятий, в заседаниях Советов депутатов, встречах глав управ с населением, вносить предложения по развитию своего района.<text:line-break/>Эти изменения системы призваны способствовать развитию, кадровому росту, повышению личных компетенций молодых парламентариев, они позволяют быстрее запускать и реализовывать те идеи, которые находят поддержку среди властей города и москвичей.<text:line-break/><text:line-break/><text:line-break/></text:p>
      <text:p text:style-name="Text_20_body"><text:line-break/></text:p>
      <text:p text:style-name="Text_20_body">Адрес страницы: <text:a xlink:type="simple" xlink:href="http://chertanovo-juzhnoe.mos.ru/local-self-government/detail/1698585.html" office:name=""><text:span text:style-name="Definition">http://chertanovo-juzhnoe.mos.ru/local-self-government/detail/169858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29:41Z</meta:creation-date>
    <dc:date>2025-04-10T00:29:41Z</dc:date>
  </office:meta>
</office:document-meta>
</file>