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регламент-реализации-отдельных-полномочий-города-москвы"/>Регламент реализации отдельных полномочий города Москвы<text:bookmark-end text:name="регламент-реализации-отдельных-полномочий-города-москвы"/></text:h>
      <text:p text:style-name="First_20_paragraph">11.02.2015</text:p>
      <text:p text:style-name="Text_20_body"><text:span text:style-name="T1">Общие положения</text:span></text:p>
      <text:p text:style-name="Text_20_body">1. Настоящий Регламент определяет порядок реализации Советом депутатов муниципального округа Чертаново Южное (далее – Совет депутатов) отдельных полномочий города Москвы по ежегодному заслушиванию отчета главы управы района Чертаново Южное города Москвы (далее – глава управы района) о результатах деятельности управы района Чертаново Южное  города Москвы (далее – управа района) и ежегодному заслушиванию информации руководителей следующих городских организаций (далее – руководители городских организаций):<text:line-break/>1)  государственного бюджетного учреждения города Москвы «Жилищник» района Чертаново Южное о работе учреждения;<text:line-break/>2) многофункционального центра предоставления государственных услуг населению о работе по обслуживанию населения муниципального округа Чертаново Южное (далее – муниципальный округ);<text:line-break/>3) амбулаторно-поликлинического учреждения, обслуживающего население муниципального округа, о работе учреждения;<text:line-break/>4) территориального центра социального обслуживания населения, обслуживающего население муниципального округа, о работе учреждения.<text:line-break/>2. Организацию работы по реализации Советом депутатов отдельных полномочий города Москвы по ежегодному заслушиванию отчета главы управы района о результатах деятельности управы района (далее – отчет главы управы района) и информации руководителей городских организаций осуществляет глава муниципального округа и комиссия Совета депутатов по социально-экономическому развитию муниципального округа Чертаново Южное  (далее – профильная комиссия). <text:line-break/>3. Заседания Совета депутатов по ежегодному заслушиванию отчета главы управы района и информации руководителей городских организаций проводятся открыто. На заседании могут присутствовать жители муниципального округа (далее – жители) и иные лица в порядке, установленном Регламентом Совета депутатов.</text:p>
      <text:p text:style-name="Text_20_body"><text:span text:style-name="T1">Подготовка и проведение</text:span><text:line-break/><text:span text:style-name="T1">ежегодного заслушивания отчета главы управы района </text:span></text:p>
      <text:p text:style-name="Text_20_body">4. Глава муниципального округа до 5 декабря отчетного года письменно информирует главу управы района о датах заседаний Совета депутатов в I квартале года, следующего за отчетным. В течение 10 дней со дня получения информации глава управы района направляет в Совет депутатов информацию о дате заседания Совета депутатов, на котором он представит отчет.<text:line-break/>Дата заседания Совета депутатов, на котором будет проводиться заслушивание отчета главы управы района (далее – заседание по заслушиванию отчета), устанавливается планом работы Совета депутатов и (или) решением Совета депутатов. <text:line-break/>5. Жители имеют право подавать свои предложения по вопросам к отчету главы управы района не позднее чем за 20 дней до дня заседания по заслушиванию отчета. Срок приема предложений жителей по вопросам к отчету главы управы района устанавливается протокольным решением Совета депутатов при определении даты заседания по заслушиванию отчета. <text:line-break/>Информация о дате начала и окончания приема предложений жителей по вопросам к отчету главы управы района, почтовом адресе, номере факса, адресе электронной почты, номере контактного телефона размещается на официальном сайте муниципального округа в информационно-телекоммуникационной сети «Интернет» (далее – официальный сайт) не позднее  3 дней со дня определения даты заседания по заслушиванию отчета. <text:line-break/>6. Депутаты Совета депутатов (далее – депутаты) подают свои предложения по вопросам к отчету главы управы района не позднее чем за 20 дней до дня заседания по заслушиванию отчета.<text:line-break/>7. Профильная комиссия проводит обобщение предложений депутатов и жителей по вопросам к главе управы района и готовит проект перечня вопросов к главе управы района в течение 3 дней после дня окончания срока для внесения предложений. Вопросы, включаемые в проект перечня, должны быть связаны с осуществлением полномочий управы района. <text:line-break/>8. Проект перечня вопросов к главе управы района направляется депутатам и утверждается протокольным решением на заседании Совета депутатов не позднее чем за 14 дней до дня заседания по заслушиванию отчета главы управы района. <text:line-break/>9. Утвержденный перечень вопросов к главе управы района направляется в управу района не позднее чем за 10 дней до дня заседания по заслушиванию отчета.<text:line-break/>10. Профильная комиссия готовит и вносит в Совет депутатов проект решения Совета депутатов об отчете главы управы района. <text:line-break/>11. Отчет о деятельности управы района представляет глава управы района лично. Продолжительность выступления главы управы составляет не более 45 минут.<text:line-break/>12. После выступления депутаты могут задавать главе управы района устные вопросы по отчету. Время на один вопрос и ответ на него должно быть не более 5 минут.<text:line-break/>13. Жители, присутствующие на заседании Совета депутатов, могут задать вопросы главе управы района после ответов на все вопросы депутатов. Время на один вопрос и ответ на него должно быть не более 5 минут. <text:line-break/>14. Вопросы главе управы района и ответы на них должны занимать не более 1,5 часов.<text:line-break/>15. После окончания ответов на вопросы, депутаты вправе выступить по вопросам отчета главы управы района. Продолжительность выступлений депутатов – не более 30 минут, продолжительность одного выступления – не более 5 минут.<text:line-break/>16. По окончании выступлений глава управы района вправе выступить с заключительным словом продолжительностью не более 10 минут.<text:line-break/>17. По результатам заслушивания отчета главы управы района Совет депутатов принимает решение об отчете главы управы. Решение считается принятым, если за него проголосовало более половины от установленной численности Совета депутатов.<text:line-break/>18. Решение Совета депутатов об отчете главы управы направляется в Департамент территориальных органов исполнительной власти города Москвы, префектуру Южного  административного округа города Москвы, управу района и размещается на официальном сайте в течение 3 дней со дня его принятия. <text:line-break/>Решение Совета депутатов об отчете главы управы подлежит опубликованию в бюллетене «Московский муниципальный вестник».</text:p>
      <text:p text:style-name="Text_20_body"><text:span text:style-name="T1">Подготовка и проведение</text:span><text:line-break/><text:span text:style-name="T1">ежегодного заслушивания информации </text:span><text:line-break/><text:span text:style-name="T1">руководителей городских организаций </text:span></text:p>
      <text:p text:style-name="Text_20_body">19. Глава муниципального округа до 5 декабря отчетного года письменно информирует руководителей городских организаций (Департамент природопользования и охраны окружающей среды города Москвы в отношении руководителя подразделения государственного учреждения города Москвы, осуществляющего охрану, содержание и использование особо охраняемой природной территории, расположенной на территории муниципального округа) о датах заседаний Совета депутатов в I квартале года, следующего за отчетным. <text:line-break/>В течение 10 дней со дня получения информации руководители городских организаций (Департамент природопользования и охраны окружающей среды города Москвы) направляют в Совет депутатов информацию о датах заседаний Совета депутатов, на которых будет представлена информация руководителей городских организаций.<text:line-break/>Даты заседаний Совета депутатов, на которых будет проводиться заслушивание информации руководителей городских организаций, устанавливаются планом работы Совета депутатов.<text:line-break/>20. Информация о дате, времени и месте проведения заседания Совета депутатов, на котором будет заслушиваться информация каждого руководителя городской организации, размещается на официальном сайте не позднее чем за 10 дней до дня такого заседания.<text:line-break/>21. Профильная комиссия готовит и вносит в Совет депутатов проект решения Совета депутатов по вопросу заслушивания информации руководителя городской организации.<text:line-break/>22. Информацию о деятельности учреждения представляет руководитель городской организации лично. Продолжительность выступления руководителя городской организации составляет не более 45 минут.<text:line-break/>23. После выступления руководителя городской организации депутаты могут задавать ему устные вопросы о работе организации. Время на один вопрос и ответ на него должно составлять не более 5 минут.<text:line-break/>24. Жители, присутствующие на заседании Совета депутатов, могут задать вопросы руководителю городской организации после ответов руководителя городской организации на вопросы депутатов. Время на один вопрос и ответ на него должно быть не более 5 минут.<text:line-break/>25. Вопросы руководителю городской организации и ответы на них должны занимать не более 1 часа.<text:line-break/>26. По результатам заслушивания информации руководителя городской организации Совет депутатов принимает решение об информации руководителя городской организации. Решение считается принятым, если за него проголосовало более половины от установленной численности Совета депутатов.<text:line-break/>27. Решение Совета депутатов об информации руководителя городской организации направляется руководителю соответствующей городской организации, а также руководителю вышестоящей организации (в орган исполнительной власти города Москвы, выполняющего функции и полномочия учредителя соответствующей городской организации), в Департамент территориальных органов исполнительной власти города Москвы и размещается на официальном сайте в течение 3 дней со дня его принятия.<text:line-break/>Решение Совета депутатов об информации руководителя городской организации подлежит опубликованию в бюллетене «Московский муниципальный вестник». </text:p>
      <text:p text:style-name="Text_20_body"><text:line-break/></text:p>
      <text:p text:style-name="Text_20_body">Адрес страницы: <text:a xlink:type="simple" xlink:href="http://chertanovo-juzhnoe.mos.ru/local-self-government/detail/1576764.html" office:name=""><text:span text:style-name="Definition">http://chertanovo-juzhnoe.mos.ru/local-self-government/detail/1576764.html</text:span></text:a></text:p>
      <text:p text:style-name="Text_20_body"><text:a xlink:type="simple" xlink:href="http://chertanovo-juzhnoe.mos.ru" office:name=""><text:span text:style-name="Definition">Управа района Чертаново Южное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5-17T17:40:15Z</meta:creation-date>
    <dc:date>2023-05-17T17:40:15Z</dc:date>
  </office:meta>
</office:document-meta>
</file>