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fo:font-weight="bold" style:font-style-asian="italic" style:font-style-complex="italic" style:font-weight-asian="bold" style:font-weight-complex="bold"/>
    </style:style>
    <style:style style:name="T3" style:family="text">
      <style:text-properties fo:font-weight="bold" style:font-weight-asian="bold" style:font-weight-complex="bold" style:text-underline-color="font-color" style:text-underline-style="solid" style:text-underline-width="auto"/>
    </style:style>
    <style:style style:name="T4"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65535*"/>
    </style:style>
    <style:style style:name="Table2" style:family="table">
      <style:table-properties table:align="center" style:rel-width="100%"/>
    </style:style>
    <style:style style:name="Table2.A" style:family="table-column">
      <style:table-column-properties style:rel-column-width="32767*"/>
    </style:style>
    <style:style style:name="Table2.B" style:family="table-column">
      <style:table-column-properties style:rel-column-width="32767*"/>
    </style:style>
    <style:style style:name="Table3" style:family="table">
      <style:table-properties table:align="center" style:rel-width="100%"/>
    </style:style>
    <style:style style:name="Table3.A" style:family="table-column">
      <style:table-column-properties style:rel-column-width="32767*"/>
    </style:style>
    <style:style style:name="Table3.B" style:family="table-column">
      <style:table-column-properties style:rel-column-width="32767*"/>
    </style:style>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h text:style-name="Heading_20_3" text:outline-level="3"><text:bookmark-start text:name="отчет-главы-управы-района-чертаново-южное-о-результатах-деятельности-управы-района-чертаново-южное-в-2022-году"/>Отчет главы управы района Чертаново Южное «О результатах деятельности управы района Чертаново Южное в 2022 году»<text:bookmark-end text:name="отчет-главы-управы-района-чертаново-южное-о-результатах-деятельности-управы-района-чертаново-южное-в-2022-году"/></text:h>
      <text:p text:style-name="First_20_paragraph">21.02.2023</text:p>
      <table:table table:name="Table1" table:style-name="Table1">
        <table:table-column table:style-name="Table1.A"/>
        <table:table-row>
          <table:table-cell table:style-name="TableRowCell" office:value-type="string">
            <table:table table:name="Table2" table:style-name="Table2">
              <table:table-column table:style-name="Table2.A"/>
              <table:table-column table:style-name="Table2.B"/>
              <table:table-row>
                <table:table-cell table:style-name="TableRowCell" office:value-type="string">
                  <text:p text:style-name="Table_20_Contents"><text:span text:style-name="T1">Отчет главы управы района Чертаново Южное</text:span></text:p>
                  <text:p text:style-name="Table_20_Contents"><text:span text:style-name="T1">ЗА 2022 ГОД</text:span></text:p>
                </table:table-cell>
                <table:table-cell table:style-name="TableRowCell" office:value-type="string">
                  <text:p text:style-name="Table_20_Contents"><text:span text:style-name="T1">О результатах деятельности управы района Чертаново южное в 2022 году</text:span></text:p>
                </table:table-cell>
              </table:table-row>
            </table:table>
          </table:table-cell>
        </table:table-row>
      </table:table>
      <text:p text:style-name="First_20_paragraph"><text:span text:style-name="T1">Содержание:</text:span></text:p>
      <text:p text:style-name="Text_20_body"/>
      <table:table table:name="Table3" table:style-name="Table3">
        <table:table-column table:style-name="Table3.A"/>
        <table:table-column table:style-name="Table3.B"/>
        <table:table-row>
          <table:table-cell table:style-name="TableRowCell" office:value-type="string">
    </table:table-cell>
          <table:table-cell table:style-name="TableRowCell" office:value-type="string">
            <text:p text:style-name="Table_20_Contents"><text:line-break/></text:p>
            <text:p text:style-name="Table_20_Contents"><text:span text:style-name="T1">№ стр.</text:span></text:p>
          </table:table-cell>
        </table:table-row>
        <table:table-row>
          <table:table-cell table:style-name="TableRowCell" office:value-type="string">
            <text:p text:style-name="Table_20_Contents"><text:span text:style-name="T1">1. ВВЕДЕНИЕ</text:span></text:p>
          </table:table-cell>
          <table:table-cell table:style-name="TableRowCell" office:value-type="string">
            <text:p text:style-name="Table_20_Contents"><text:span text:style-name="T1">3</text:span></text:p>
          </table:table-cell>
        </table:table-row>
        <table:table-row>
          <table:table-cell table:style-name="TableRowCell" office:value-type="string">
            <text:p text:style-name="Table_20_Contents"><text:span text:style-name="T1">2. СТРОИТЕЛЬСТВО</text:span></text:p>
          </table:table-cell>
          <table:table-cell table:style-name="TableRowCell" office:value-type="string">
            <text:p text:style-name="Table_20_Contents"><text:span text:style-name="T1">4</text:span></text:p>
          </table:table-cell>
        </table:table-row>
        <table:table-row>
          <table:table-cell table:style-name="TableRowCell" office:value-type="string">
            <text:p text:style-name="Table_20_Contents"><text:span text:style-name="T1">2.1. Введение в эксплуатацию новых объектов строительства</text:span></text:p>
          </table:table-cell>
          <table:table-cell table:style-name="TableRowCell" office:value-type="string">
            <text:p text:style-name="Table_20_Contents"><text:span text:style-name="T1">4</text:span></text:p>
          </table:table-cell>
        </table:table-row>
        <table:table-row>
          <table:table-cell table:style-name="TableRowCell" office:value-type="string">
            <text:p text:style-name="Table_20_Contents"><text:span text:style-name="T1">2.2. Общественные обсуждения</text:span></text:p>
          </table:table-cell>
          <table:table-cell table:style-name="TableRowCell" office:value-type="string">
            <text:p text:style-name="Table_20_Contents"><text:span text:style-name="T1">6</text:span></text:p>
          </table:table-cell>
        </table:table-row>
        <table:table-row>
          <table:table-cell table:style-name="TableRowCell" office:value-type="string">
            <text:p text:style-name="Table_20_Contents"><text:span text:style-name="T1">2.3. Программа «Реновация»</text:span></text:p>
          </table:table-cell>
          <table:table-cell table:style-name="TableRowCell" office:value-type="string">
            <text:p text:style-name="Table_20_Contents"><text:span text:style-name="T1">6</text:span></text:p>
          </table:table-cell>
        </table:table-row>
        <table:table-row>
          <table:table-cell table:style-name="TableRowCell" office:value-type="string">
            <text:p text:style-name="Table_20_Contents"><text:span text:style-name="T1">3. БЛАГОУСТРОЙСТВО</text:span></text:p>
          </table:table-cell>
          <table:table-cell table:style-name="TableRowCell" office:value-type="string">
            <text:p text:style-name="Table_20_Contents"><text:span text:style-name="T1">7</text:span></text:p>
          </table:table-cell>
        </table:table-row>
        <table:table-row>
          <table:table-cell table:style-name="TableRowCell" office:value-type="string">
            <text:p text:style-name="Table_20_Contents"><text:span text:style-name="T1">3.1. Благоустройство дворовых территорий и школ</text:span></text:p>
          </table:table-cell>
          <table:table-cell table:style-name="TableRowCell" office:value-type="string">
            <text:p text:style-name="Table_20_Contents"><text:span text:style-name="T1">7</text:span></text:p>
          </table:table-cell>
        </table:table-row>
        <table:table-row>
          <table:table-cell table:style-name="TableRowCell" office:value-type="string">
            <text:p text:style-name="Table_20_Contents"><text:span text:style-name="T1">3.2. Отчет об использовании средств, полученных от доходов от взимания платы за размещение транспортных средств на парковочных местах платных городских парковок</text:span></text:p>
          </table:table-cell>
          <table:table-cell table:style-name="TableRowCell" office:value-type="string">
            <text:p text:style-name="Table_20_Contents"><text:span text:style-name="T1">8</text:span></text:p>
          </table:table-cell>
        </table:table-row>
        <table:table-row>
          <table:table-cell table:style-name="TableRowCell" office:value-type="string">
            <text:p text:style-name="Table_20_Contents"><text:span text:style-name="T1">4. ОЗЕЛЕНЕНИЕ</text:span></text:p>
          </table:table-cell>
          <table:table-cell table:style-name="TableRowCell" office:value-type="string">
            <text:p text:style-name="Table_20_Contents"><text:span text:style-name="T1">9</text:span></text:p>
          </table:table-cell>
        </table:table-row>
        <table:table-row>
          <table:table-cell table:style-name="TableRowCell" office:value-type="string">
            <text:p text:style-name="Table_20_Contents"><text:span text:style-name="T1">5. КАПИТАЛЬНЫЙ РЕМОНТ МКД</text:span></text:p>
          </table:table-cell>
          <table:table-cell table:style-name="TableRowCell" office:value-type="string">
            <text:p text:style-name="Table_20_Contents"><text:span text:style-name="T1">10</text:span></text:p>
          </table:table-cell>
        </table:table-row>
        <table:table-row>
          <table:table-cell table:style-name="TableRowCell" office:value-type="string">
            <text:p text:style-name="Table_20_Contents"><text:span text:style-name="T1">5.1. Капитальный ремонт МКД</text:span></text:p>
          </table:table-cell>
          <table:table-cell table:style-name="TableRowCell" office:value-type="string">
            <text:p text:style-name="Table_20_Contents"><text:span text:style-name="T1">10</text:span></text:p>
          </table:table-cell>
        </table:table-row>
        <table:table-row>
          <table:table-cell table:style-name="TableRowCell" office:value-type="string">
            <text:p text:style-name="Table_20_Contents"><text:span text:style-name="T1">5.2. Планово-текущий ремонт подъездов</text:span></text:p>
          </table:table-cell>
          <table:table-cell table:style-name="TableRowCell" office:value-type="string">
            <text:p text:style-name="Table_20_Contents"><text:span text:style-name="T1">13</text:span></text:p>
          </table:table-cell>
        </table:table-row>
        <table:table-row>
          <table:table-cell table:style-name="TableRowCell" office:value-type="string">
            <text:p text:style-name="Table_20_Contents"><text:span text:style-name="T1">5.3. Капитальный ремонт МКД, выполненный ГБУ г. Москвы «Жилищник района Чертаново Южное»</text:span></text:p>
          </table:table-cell>
          <table:table-cell table:style-name="TableRowCell" office:value-type="string">
            <text:p text:style-name="Table_20_Contents"><text:span text:style-name="T1">14</text:span></text:p>
          </table:table-cell>
        </table:table-row>
        <table:table-row>
          <table:table-cell table:style-name="TableRowCell" office:value-type="string">
            <text:p text:style-name="Table_20_Contents"><text:span text:style-name="T1">5.4. Дополнительные мероприятия по социально-экономическому развитию района Чертаново Южное</text:span></text:p>
          </table:table-cell>
          <table:table-cell table:style-name="TableRowCell" office:value-type="string">
            <text:p text:style-name="Table_20_Contents"><text:span text:style-name="T1">16</text:span></text:p>
          </table:table-cell>
        </table:table-row>
        <table:table-row>
          <table:table-cell table:style-name="TableRowCell" office:value-type="string">
            <text:p text:style-name="Table_20_Contents"><text:span text:style-name="T1">5.5. Адаптация МКД для маломобильных групп граждан</text:span></text:p>
          </table:table-cell>
          <table:table-cell table:style-name="TableRowCell" office:value-type="string">
            <text:p text:style-name="Table_20_Contents"><text:span text:style-name="T1">16</text:span></text:p>
          </table:table-cell>
        </table:table-row>
        <table:table-row>
          <table:table-cell table:style-name="TableRowCell" office:value-type="string">
            <text:p text:style-name="Table_20_Contents"><text:span text:style-name="T1">6. О ПОДГОТОВКЕ ЖИЛИЩНО- КОММУНАЛЬНОЙ СЛУЖБЫ РАЙОНА ЧЕРТАНОВО ЮЖНОЕ К ЗИМНЕЙ ЭКСПЛУАТАЦИИ 2022-2023 ГГ.</text:span></text:p>
          </table:table-cell>
          <table:table-cell table:style-name="TableRowCell" office:value-type="string">
            <text:p text:style-name="Table_20_Contents"><text:span text:style-name="T1">17</text:span></text:p>
          </table:table-cell>
        </table:table-row>
        <table:table-row>
          <table:table-cell table:style-name="TableRowCell" office:value-type="string">
            <text:p text:style-name="Table_20_Contents"><text:span text:style-name="T1">7. ИНФОРМАЦИЯ О РАБОТЕ С ЖИЛЫМИ ПОМЕЩЕНИЯМИ ЖИЛИЩНОГО ФОНДА ГОРОДА МОСКВЫ, ОСВОБОЖДЕННЫМИ В СВЯЗИ С ВЫБЫТИЕМ ГРАЖДАН</text:span></text:p>
          </table:table-cell>
          <table:table-cell table:style-name="TableRowCell" office:value-type="string">
            <text:p text:style-name="Table_20_Contents"><text:span text:style-name="T1">17</text:span></text:p>
          </table:table-cell>
        </table:table-row>
        <table:table-row>
          <table:table-cell table:style-name="TableRowCell" office:value-type="string">
            <text:p text:style-name="Table_20_Contents"><text:span text:style-name="T1">8. ВЫЯВЛЕНИЕ САМОВОЛЬНОГО СТРОИТЕЛЬСТВА И НЕЗАКОННО РАЗМЕЩЕННЫХ НЕКАПИТАЛЬНЫХ ОБЪЕКТОВ</text:span></text:p>
          </table:table-cell>
          <table:table-cell table:style-name="TableRowCell" office:value-type="string">
            <text:p text:style-name="Table_20_Contents"><text:span text:style-name="T1">17</text:span></text:p>
          </table:table-cell>
        </table:table-row>
        <table:table-row>
          <table:table-cell table:style-name="TableRowCell" office:value-type="string">
            <text:p text:style-name="Table_20_Contents"><text:span text:style-name="T1">9. О РАБОТЕ ПО ВЫЯВЛЕНИЮ, ВЫВОЗУ БРОШЕННОГО И РАЗУКОМПЛЕКТОВАННОГО АВТОТРАНСПОРТА В РАЙОНЕ ЧЕРТАНОВО ЮЖНОЕ</text:span></text:p>
          </table:table-cell>
          <table:table-cell table:style-name="TableRowCell" office:value-type="string">
            <text:p text:style-name="Table_20_Contents"><text:span text:style-name="T1">18</text:span></text:p>
          </table:table-cell>
        </table:table-row>
        <table:table-row>
          <table:table-cell table:style-name="TableRowCell" office:value-type="string">
            <text:p text:style-name="Table_20_Contents"><text:span text:style-name="T1">10. СИСТЕМА ИНФОРМАЦИОННОГО ВЗАИМОДЕЙСТВИЯ ОБЩЕСТВЕННЫХ ПУНКТОВ ОХРАНЫ ПОРЯДКА</text:span></text:p>
          </table:table-cell>
          <table:table-cell table:style-name="TableRowCell" office:value-type="string">
            <text:p text:style-name="Table_20_Contents"><text:span text:style-name="T1">18</text:span></text:p>
          </table:table-cell>
        </table:table-row>
        <table:table-row>
          <table:table-cell table:style-name="TableRowCell" office:value-type="string">
            <text:p text:style-name="Table_20_Contents"><text:span text:style-name="T1">11. УЧАСТИЕ В РАБОТЕ ПО ПРЕДУПРЕЖДЕНИЮ ЧРЕЗВЫЧАЙНЫХ СИТУАЦИЙ И ОБЕСПЕЧЕНИЮ ПОЖАРНОЙ БЕЗОПАСНОТИ</text:span></text:p>
          </table:table-cell>
          <table:table-cell table:style-name="TableRowCell" office:value-type="string">
            <text:p text:style-name="Table_20_Contents"><text:span text:style-name="T1">19</text:span></text:p>
          </table:table-cell>
        </table:table-row>
        <table:table-row>
          <table:table-cell table:style-name="TableRowCell" office:value-type="string">
            <text:p text:style-name="Table_20_Contents"><text:span text:style-name="T1">11.1. Статистика по пожарной обстановке</text:span></text:p>
          </table:table-cell>
          <table:table-cell table:style-name="TableRowCell" office:value-type="string">
            <text:p text:style-name="Table_20_Contents"><text:span text:style-name="T1">20</text:span></text:p>
          </table:table-cell>
        </table:table-row>
        <table:table-row>
          <table:table-cell table:style-name="TableRowCell" office:value-type="string">
            <text:p text:style-name="Table_20_Contents"><text:span text:style-name="T1">11.2. Краткий анализ пожарной обстановки</text:span></text:p>
          </table:table-cell>
          <table:table-cell table:style-name="TableRowCell" office:value-type="string">
            <text:p text:style-name="Table_20_Contents"><text:span text:style-name="T1">20</text:span></text:p>
          </table:table-cell>
        </table:table-row>
        <table:table-row>
          <table:table-cell table:style-name="TableRowCell" office:value-type="string">
            <text:p text:style-name="Table_20_Contents"><text:span text:style-name="T1">11.3. Организация профилактических мероприятий по снижению рисков возникновения ЧС и пожаров</text:span></text:p>
          </table:table-cell>
          <table:table-cell table:style-name="TableRowCell" office:value-type="string">
            <text:p text:style-name="Table_20_Contents"><text:span text:style-name="T1">20</text:span></text:p>
          </table:table-cell>
        </table:table-row>
        <table:table-row>
          <table:table-cell table:style-name="TableRowCell" office:value-type="string">
            <text:p text:style-name="Table_20_Contents"><text:span text:style-name="T1">11.4. Готовность сил и средств районного звена МГСЧС к выполнению задач по предназначению</text:span></text:p>
          </table:table-cell>
          <table:table-cell table:style-name="TableRowCell" office:value-type="string">
            <text:p text:style-name="Table_20_Contents"><text:span text:style-name="T1">21</text:span></text:p>
          </table:table-cell>
        </table:table-row>
        <table:table-row>
          <table:table-cell table:style-name="TableRowCell" office:value-type="string">
            <text:p text:style-name="Table_20_Contents"><text:span text:style-name="T1">11.5. Организация работы по заполнению паспортов территорий и их готовность к использованию</text:span></text:p>
          </table:table-cell>
          <table:table-cell table:style-name="TableRowCell" office:value-type="string">
            <text:p text:style-name="Table_20_Contents"><text:span text:style-name="T1">22</text:span></text:p>
          </table:table-cell>
        </table:table-row>
        <table:table-row>
          <table:table-cell table:style-name="TableRowCell" office:value-type="string">
            <text:p text:style-name="Table_20_Contents"><text:span text:style-name="T1">12. ПРИЗЫВ.МОБИЛИЗАЦИЯ</text:span></text:p>
          </table:table-cell>
          <table:table-cell table:style-name="TableRowCell" office:value-type="string">
            <text:p text:style-name="Table_20_Contents"><text:span text:style-name="T1">22</text:span></text:p>
          </table:table-cell>
        </table:table-row>
        <table:table-row>
          <table:table-cell table:style-name="TableRowCell" office:value-type="string">
            <text:p text:style-name="Table_20_Contents"><text:span text:style-name="T1">13. О СОСТОЯНИИ И РАБОТЕ ПРЕДПРИЯТИЙ ПОТРЕБИТЕЛЬСКОГО РЫНКА И УСЛУГ НА ТЕРРИТОРИИ РАЙОНА ЧЕРТАНОВО ЮЖНОЕ</text:span></text:p>
          </table:table-cell>
          <table:table-cell table:style-name="TableRowCell" office:value-type="string">
            <text:p text:style-name="Table_20_Contents"><text:span text:style-name="T1">23</text:span></text:p>
          </table:table-cell>
        </table:table-row>
        <table:table-row>
          <table:table-cell table:style-name="TableRowCell" office:value-type="string">
            <text:p text:style-name="Table_20_Contents"><text:span text:style-name="T1">13.1. Торговые предприятия, расположенные на территории района Чертаново Южное</text:span></text:p>
          </table:table-cell>
          <table:table-cell table:style-name="TableRowCell" office:value-type="string">
            <text:p text:style-name="Table_20_Contents"><text:span text:style-name="T1">23</text:span></text:p>
          </table:table-cell>
        </table:table-row>
        <table:table-row>
          <table:table-cell table:style-name="TableRowCell" office:value-type="string">
            <text:p text:style-name="Table_20_Contents"><text:span text:style-name="T1">13.2. Работа региональной ярмарки</text:span></text:p>
          </table:table-cell>
          <table:table-cell table:style-name="TableRowCell" office:value-type="string">
            <text:p text:style-name="Table_20_Contents"><text:span text:style-name="T1">25</text:span></text:p>
          </table:table-cell>
        </table:table-row>
        <table:table-row>
          <table:table-cell table:style-name="TableRowCell" office:value-type="string">
            <text:p text:style-name="Table_20_Contents"><text:span text:style-name="T1">13.3.Торговые объекты</text:span></text:p>
          </table:table-cell>
          <table:table-cell table:style-name="TableRowCell" office:value-type="string">
            <text:p text:style-name="Table_20_Contents"><text:span text:style-name="T1">26</text:span></text:p>
          </table:table-cell>
        </table:table-row>
        <table:table-row>
          <table:table-cell table:style-name="TableRowCell" office:value-type="string">
            <text:p text:style-name="Table_20_Contents"><text:span text:style-name="T1">13.4. Работа по пресечению незаконной предпринимательской деятельности (несанкционированная торговля)</text:span></text:p>
          </table:table-cell>
          <table:table-cell table:style-name="TableRowCell" office:value-type="string">
            <text:p text:style-name="Table_20_Contents"><text:span text:style-name="T1">27</text:span></text:p>
          </table:table-cell>
        </table:table-row>
        <table:table-row>
          <table:table-cell table:style-name="TableRowCell" office:value-type="string">
            <text:p text:style-name="Table_20_Contents"><text:span text:style-name="T1">14. СОЦИАЛЬНАЯ СФЕРА</text:span></text:p>
          </table:table-cell>
          <table:table-cell table:style-name="TableRowCell" office:value-type="string">
            <text:p text:style-name="Table_20_Contents"><text:span text:style-name="T1">27</text:span></text:p>
          </table:table-cell>
        </table:table-row>
        <table:table-row>
          <table:table-cell table:style-name="TableRowCell" office:value-type="string">
            <text:p text:style-name="Table_20_Contents"><text:span text:style-name="T1">14.1. Ремонт квартир льготных категорий граждан, приспособление квартир инвалидов-колясочников</text:span></text:p>
          </table:table-cell>
          <table:table-cell table:style-name="TableRowCell" office:value-type="string">
            <text:p text:style-name="Table_20_Contents"><text:span text:style-name="T1">27</text:span></text:p>
          </table:table-cell>
        </table:table-row>
        <table:table-row>
          <table:table-cell table:style-name="TableRowCell" office:value-type="string">
            <text:p text:style-name="Table_20_Contents"><text:span text:style-name="T1">14.2. Ремонт жилых помещений для детей-сирот и детей, оставшихся без попечения родителей</text:span></text:p>
          </table:table-cell>
          <table:table-cell table:style-name="TableRowCell" office:value-type="string">
            <text:p text:style-name="Table_20_Contents"><text:span text:style-name="T1">27</text:span></text:p>
          </table:table-cell>
        </table:table-row>
        <table:table-row>
          <table:table-cell table:style-name="TableRowCell" office:value-type="string">
            <text:p text:style-name="Table_20_Contents"><text:span text:style-name="T1">14.3. Оказание адресной социальной помощи нуждающимся жителям района льготных категорий</text:span></text:p>
          </table:table-cell>
          <table:table-cell table:style-name="TableRowCell" office:value-type="string">
            <text:p text:style-name="Table_20_Contents"><text:span text:style-name="T1">27</text:span></text:p>
          </table:table-cell>
        </table:table-row>
        <table:table-row>
          <table:table-cell table:style-name="TableRowCell" office:value-type="string">
            <text:p text:style-name="Table_20_Contents"><text:span text:style-name="T1">14.4. Ремонт и оснащение помещений Совета ветеранов</text:span></text:p>
          </table:table-cell>
          <table:table-cell table:style-name="TableRowCell" office:value-type="string">
            <text:p text:style-name="Table_20_Contents"><text:span text:style-name="T1">28</text:span></text:p>
          </table:table-cell>
        </table:table-row>
        <table:table-row>
          <table:table-cell table:style-name="TableRowCell" office:value-type="string">
            <text:p text:style-name="Table_20_Contents"><text:span text:style-name="T1">14.5. Физкультурно-оздоровительная работа в районе</text:span></text:p>
          </table:table-cell>
          <table:table-cell table:style-name="TableRowCell" office:value-type="string">
            <text:p text:style-name="Table_20_Contents"><text:span text:style-name="T1">29</text:span></text:p>
          </table:table-cell>
        </table:table-row>
        <table:table-row>
          <table:table-cell table:style-name="TableRowCell" office:value-type="string">
            <text:p text:style-name="Table_20_Contents"><text:span text:style-name="T1">14.6. Работа с общественными советниками</text:span></text:p>
          </table:table-cell>
          <table:table-cell table:style-name="TableRowCell" office:value-type="string">
            <text:p text:style-name="Table_20_Contents"><text:span text:style-name="T1">31</text:span></text:p>
          </table:table-cell>
        </table:table-row>
        <table:table-row>
          <table:table-cell table:style-name="TableRowCell" office:value-type="string">
            <text:p text:style-name="Table_20_Contents"><text:span text:style-name="T1">14.7. Работа с Молодежной палатой</text:span></text:p>
          </table:table-cell>
          <table:table-cell table:style-name="TableRowCell" office:value-type="string">
            <text:p text:style-name="Table_20_Contents"><text:span text:style-name="T1">32</text:span></text:p>
          </table:table-cell>
        </table:table-row>
        <table:table-row>
          <table:table-cell table:style-name="TableRowCell" office:value-type="string">
            <text:p text:style-name="Table_20_Contents"><text:span text:style-name="T1">15. РАБОТА КОМИССИИ ПО ДЕЛАМ НЕСОВЕРШЕННОЛЕТНИХ И ЗАЩИТЕ ИХ ПРАВ</text:span></text:p>
          </table:table-cell>
          <table:table-cell table:style-name="TableRowCell" office:value-type="string">
            <text:p text:style-name="Table_20_Contents"><text:span text:style-name="T1">33</text:span></text:p>
          </table:table-cell>
        </table:table-row>
        <table:table-row>
          <table:table-cell table:style-name="TableRowCell" office:value-type="string">
            <text:p text:style-name="Table_20_Contents"><text:span text:style-name="T1">16. ВЗАИМОДЕЙСТВИЕ УПРАВЫ С ЖИТЕЛЯМИ РАЙОНА</text:span></text:p>
          </table:table-cell>
          <table:table-cell table:style-name="TableRowCell" office:value-type="string">
            <text:p text:style-name="Table_20_Contents"><text:span text:style-name="T1">34</text:span></text:p>
          </table:table-cell>
        </table:table-row>
        <table:table-row>
          <table:table-cell table:style-name="TableRowCell" office:value-type="string">
            <text:p text:style-name="Table_20_Contents"><text:span text:style-name="T1">17. ОРГАНИЗАЦИОННАЯ РАБОТА УПРАВЫ РАЙОНА</text:span></text:p>
          </table:table-cell>
          <table:table-cell table:style-name="TableRowCell" office:value-type="string">
            <text:p text:style-name="Table_20_Contents"><text:span text:style-name="T1">37</text:span></text:p>
          </table:table-cell>
        </table:table-row>
        <table:table-row>
          <table:table-cell table:style-name="TableRowCell" office:value-type="string">
            <text:p text:style-name="Table_20_Contents"><text:span text:style-name="T1">18. ВЫБОРЫ В СОВЕТ ДЕПУТАТОВ МУНИЦИПАЛЬНОГО ОКРУГА ЧЕРТАНОВО ЮЖНОЕ</text:span></text:p>
          </table:table-cell>
          <table:table-cell table:style-name="TableRowCell" office:value-type="string">
            <text:p text:style-name="Table_20_Contents"><text:span text:style-name="T1">38</text:span></text:p>
          </table:table-cell>
        </table:table-row>
      </table:table>
      <text:p text:style-name="First_20_paragraph"/>
      <text:p text:style-name="Text_20_body"><text:span text:style-name="T1">Отчет главы управы района Чертаново Южное</text:span></text:p>
      <text:p text:style-name="Text_20_body"><text:span text:style-name="T1">«О результатах деятельности управы района Чертаново Южное в 2022 году» </text:span><text:bookmark text:name="id__GoBack"/></text:p>
      <text:p text:style-name="Text_20_body"><text:span text:style-name="T2">Уважаемые депутаты и жители района!</text:span></text:p>
      <text:p text:style-name="Text_20_body"><text:span text:style-name="T2">В соответствии с Законом города Москвы от 11 июля 2012 года № 39 «О наделении органов местного самоуправления муниципальных округов отдельными полномочиями города Москвы» и постановлением Правительства Москвы от 10 сентября 2012 года № 474-ПП «О порядке ежегодного заслушивания Советом депутатов муниципального округа отчета главы управы района и информации руководителей городских организаций» представляю Вашему вниманию отчёт о результатах деятельности управы района Чертаново Южное за 2022 год.</text:span></text:p>
      <text:p text:style-name="Text_20_body">Район Чертаново Южное находится на юге г. Москвы, является южными воротами и одним из крупнейших территориальных единиц ЮАО. С 1960 года Чертаново Южное вошло в черту города Москвы. С конца 60- х годов была начата интенсивная застройка домами массовых панельных серий. С1969 по 1991 год Чертаново входило в состав Советского района.</text:p>
      <text:p text:style-name="Text_20_body">С 5 июля 1995 года, границы района Чертаново Южное, расположенного в историческом районе Чертаново, определяются согласно Закона города Москвы «О территориальном делении города Москвы».</text:p>
      <text:p text:style-name="Text_20_body">Площадь территории - <text:span text:style-name="T1">938 Га</text:span></text:p>
      <text:p text:style-name="Text_20_body">Численность населения, по данным Росстата, составляет <text:span text:style-name="T1">151 651</text:span> чел. Из них:</text:p>
      <text:p text:style-name="Text_20_body">Несовершеннолетних <text:span text:style-name="T1">– 56 556</text:span> чел.;</text:p>
      <text:p text:style-name="Text_20_body">Трудоспособного возраста – <text:span text:style-name="T1">58 925</text:span> чел.;</text:p>
      <text:p text:style-name="Text_20_body">Пенсионного возраста – <text:span text:style-name="T1">36 170</text:span> чел.;</text:p>
      <text:p text:style-name="Text_20_body">Средняя плотность населения на кв. км - <text:span text:style-name="T1">6,9</text:span> тыс. чел.</text:p>
      <text:p text:style-name="Text_20_body">В районе Чертаново Южное находятся <text:span text:style-name="T1">233</text:span> многоквартирных дома, а также 1 студенческое общежитие.</text:p>
      <text:p text:style-name="Text_20_body">Подъездов – <text:span text:style-name="T1">1007</text:span></text:p>
      <text:p text:style-name="Text_20_body">Квартир – <text:span text:style-name="T1">53672</text:span></text:p>
      <text:p text:style-name="Text_20_body">Домов повышенной этажности – <text:span text:style-name="T1">163</text:span>, из них газифицированных домов - <text:span text:style-name="T1">125.</text:span></text:p>
      <text:p text:style-name="Text_20_body">Количество ЖСК – <text:span text:style-name="T1">18</text:span></text:p>
      <text:p text:style-name="Text_20_body">Кол-во управляющих компаний – 12<text:span text:style-name="T1">:</text:span></text:p>
      <text:p text:style-name="Text_20_body">- ГБУ «Жилищник» - 180 МКД;</text:p>
      <text:p text:style-name="Text_20_body">- ООО «ПИК-КОМФОРТ» - 17 МКД;</text:p>
      <text:p text:style-name="Text_20_body">- ООО «Ремспецсервис-ЧН» - 2 МКД;</text:p>
      <text:p text:style-name="Text_20_body">- ЗАО «ЭК ТСЖ» - 1 МКД;</text:p>
      <text:p text:style-name="Text_20_body">- ЗАО «УК Жилцентр» - 1 МКД;</text:p>
      <text:p text:style-name="Text_20_body">- ЗАО «УК Городская» - 2 МКД;</text:p>
      <text:p text:style-name="Text_20_body">- УК «ВК Комфорт» - 1 МКД;</text:p>
      <text:p text:style-name="Text_20_body">- ООО «УК Арион» - 1 МКД</text:p>
      <text:p text:style-name="Text_20_body">- ООО «УК АЭК Жилые кварталы» - 1 МКД</text:p>
      <text:p text:style-name="Text_20_body">- ООО «Спрут» -1 МКД</text:p>
      <text:p text:style-name="Text_20_body">- ООО «МИГ»-6 МКД</text:p>
      <text:p text:style-name="Text_20_body">- ООО «УК Меридиан»- 1МКД (общежитие В/ч)</text:p>
      <text:p text:style-name="Text_20_body"><text:span text:style-name="T1">Отличительной особенностью района является:</text:span></text:p>
      <text:p text:style-name="Text_20_body">- территория жилой застройки <text:span text:style-name="T1">- 79,6 %</text:span>,</text:p>
      <text:p text:style-name="Text_20_body">- озеленённая территория (природоохранная зона) – <text:span text:style-name="T1">13,6 %</text:span></text:p>
      <text:p text:style-name="Text_20_body">- промышленная зона – <text:span text:style-name="T1">6,8%</text:span></text:p>
      <text:p text:style-name="Text_20_body">Имеются:</text:p>
      <text:p text:style-name="Text_20_body">- 23 улицы и проезда (15 сентября 2020 года проектируемый проезд был наименован улицей Маршала Батицкого, в честь Павла Фёдоровича Батицкого (1910–1984), советского военачальника, маршала Советского Союза, Героя Советского Союза);</text:p>
      <text:p text:style-name="Text_20_body">- 14 подземных переходов, из них 3- совмещены со станциями метро;</text:p>
      <text:p text:style-name="Text_20_body">- 3 станции метро;</text:p>
      <text:p text:style-name="Text_20_body">- 2 ж/д станции;</text:p>
      <text:p text:style-name="Text_20_body">- объекты духовного наследия – 4 храма.</text:p>
      <text:p text:style-name="Text_20_body">Основная застройка в 70-е годы – 147 домов – 63,9%</text:p>
      <text:p text:style-name="Text_20_body">1980-1989 гг. постройки - 2<text:span text:style-name="T1">7</text:span> строений, износ-25-20%,</text:p>
      <text:p text:style-name="Text_20_body">1990-1999 гг. постройки - 13 строений, износ –8 -16%,</text:p>
      <text:p text:style-name="Text_20_body">2000-2022 гг. постройки - 46 строений.</text:p>
      <text:p text:style-name="Text_20_body"><text:span text:style-name="T1">Строительство</text:span></text:p>
      <text:p text:style-name="Text_20_body">Район развивается и в нём ведётся активное строительство.</text:p>
      <text:p text:style-name="Text_20_body"><text:span text:style-name="T1">В 2022 году введено в эксплуатацию 6 объектов:</text:span></text:p>
      <text:p text:style-name="Text_20_body">- 6 многоквартирных дома ЖК «Зеленая вертикаль» (Варшавское шоссе, д.170Е);</text:p>
      <text:p text:style-name="Text_20_body"><text:span text:style-name="T1">В настоящее время осуществляется строительство 9 объектов, а именно:</text:span></text:p>
      <text:p text:style-name="Text_20_body">- строительство учебного корпуса со школой на 620 мест (Варшавское шоссе, вл.168), площадь - 4282, 19 кв.м, застройщик ООО «СЗ Варшавский», начало строительства – январь 2022 года, срок сдачи 3 квартал 2023г.;</text:p>
      <text:p text:style-name="Text_20_body">- строительство Юго-Восточной хорды (улично-дорожная сеть), заказчик – ГКУ «УДМС», срок сдачи 4 квартал 2023г;</text:p>
      <text:p text:style-name="Text_20_body">- второй вестибюль станции метро «Лесопарковая» - объект заморожен. Проводится корректировка проектной документации;</text:p>
      <text:p text:style-name="Text_20_body">- строительство 5-ти многоквартирных домов по адресу: Варшавское шоссе, вл.170Е (ЖК «Зеленая вертикаль», 2-я очередь), площадь – 61,145 кв.м., застройщик ООО «СЗ Варшавский»</text:p>
      <text:p text:style-name="Text_20_body">Срок сдачи 3 квартал 2023г.;</text:p>
      <text:p text:style-name="Text_20_body">- строительство ЖК «Ютаново» - застройщик ООО «СЗ» ТриалСервис», 4 корпуса + ДОУ (сад на 150 мест) + паркинг на 61м/м, срок сдачи всего ЖК – 3 кв.2024г.;</text:p>
      <text:p text:style-name="Text_20_body">- ДОУ на 125 мест – застройщик ООО «БратКом - групп», площадь – 1876,45, ул. Кировоградская, вл.25, стр.1,2.</text:p>
      <text:p text:style-name="Text_20_body">Срок сдачи – 2 кв.2023г.;</text:p>
      <text:p text:style-name="Text_20_body">- некапитальный спортивный объект (футбольный манеж), по адресу: ул. Академика Янгеля, вл.14, к.5 – застройщик ИП Горяйнова, площадь – 1100 кв.м.</text:p>
      <text:p text:style-name="Text_20_body">Срок сдачи – 2 кв.2023г.;</text:p>
      <text:p text:style-name="Text_20_body">- строительство административного здания «Центр обработки данных», по адресу ул. Дорожная, д.9, стр.1, Заказчик ООО «УУ «М-Капитал», площадь – 3103 кв.м. Срок сдачи – 3 кв.2024г.;</text:p>
      <text:p text:style-name="Text_20_body">- строительство торгового центра «Фудхолл на Янгеля», заказчик ООО «Рассвет», площадь – 7,675 кв.м. Срок сдачи объекта – 3 квартал 2023г.</text:p>
      <text:p text:style-name="Text_20_body">В 2022 году в ходе выполнения работ по реабилитации природно-исторического парка «Битцевский лес» в рамках государственной программы «Развитие городской среды», было демонтировано <text:span text:style-name="T1">15</text:span> автостоянок, на которых располагалось <text:span text:style-name="T1">1957</text:span> гаражей, из них <text:span text:style-name="T1">80</text:span> шт. – бетонных и <text:span text:style-name="T1">1877</text:span> - металлических.</text:p>
      <text:p text:style-name="Text_20_body">В соответствии с постановлением Правительства Москвы от 09.03.2011 № 63-ПП «Об утверждении Положения о порядке осуществления денежной компенсации владельцам сносимых индивидуальных гаражей при освобождении территории города Москвы» всем владельцам гаражных боксов была выплачена денежная компенсация.</text:p>
      <text:p text:style-name="Text_20_body">Сумма выплаты денежной компенсации за сносимый индивидуальный гараж определена Приказом Департамента экономической политики и развития города Москвы от 11.08.2017 года № 164-ПР «Об утверждении методики определения денежной компенсации в связи со сносом индивидуального гаража» (с изменениями на 29.01.2020г.) и составила:<text:line-break/>- <text:span text:style-name="T1">350 000</text:span> рублей, в случае если материал стен индивидуального гаража – кирпич, камень, железобетон, пеноблок, шлакоблок, керамзитоблок, газоблок;<text:line-break/>- <text:span text:style-name="T1">175 000</text:span> рублей, в случае если материал стен индивидуального гаража имеет иной состав – металлические листы, профилированные листы, сендвич-панели, дерево и пр.</text:p>
      <text:p text:style-name="Text_20_body">На месте демонтированных автостоянок обустроены компенсационные парковки, детские площадки, спортивные площадки, площадка для настольного тенниса, скейтпарк, памп-трек, а также обустроены пешеходные зоны.</text:p>
      <text:p text:style-name="Text_20_body">При проведении работ по благоустройству ПИП «Битцевский Лес» выполнены следующие виды работ:</text:p>
      <text:p text:style-name="Text_20_body">- очистка леса от валежника и сухостоя, случайного мусора;</text:p>
      <text:p text:style-name="Text_20_body">- обустроены велосипедные дорожки (протяженность - 16 км), парковые дороги (протяженность – 16км), кормушки для кормления птиц и мелких животных, стационарные беседки для тихого отдыха, мостики пешеходные, скамейки, лестницы, дорожные знаки, информационные указатели в количестве 500 шт.</text:p>
      <text:p text:style-name="Text_20_body">Общая площадь благоустройства составляет – 125 га.</text:p>
      <text:p text:style-name="Text_20_body">На месте демонтированных гаражных стоянок установлены торговые павильоны, фуд-корты, детские площадки, спортивный площадки, опоры освещения, площадка для выгула собак; а также организованы прогулочные зоны, прокат зимнего и летнего спортивного инвентаря, парковочные места.</text:p>
      <text:p text:style-name="Text_20_body">Так же, в связи с реализацией проекта планировки части территории производственной зоны № 36 «Красный строитель» (№ 839ПП от 08.11.2017) и комплексного благоустройства прилегающей территории по адресу: проектируемый проезд № 4579 демонтировано <text:span text:style-name="T1">187</text:span> металлических гаражей на автостоянке МГСА № 29А «Аннино-200». Так же, владельцам вышеуказанных гаражей была выплачена денежная компенсация в полном объёме.</text:p>
      <text:p text:style-name="Text_20_body"><text:span text:style-name="T1">Общественные обсуждения</text:span></text:p>
      <text:p text:style-name="Text_20_body">В 2022 году общественные обсуждения на портале «Активный гражданин» не проводились.</text:p>
      <text:p text:style-name="Text_20_body"><text:span text:style-name="T1">Программа «Реновация»</text:span></text:p>
      <text:p text:style-name="Text_20_body">Программа реновации жилья в Москве - эта программа правительства Москвы, направленная на расселение и снос ветхого малоэтажного жилого фонда, построенного в 1957—1968 годах, и новое строительство на освободившейся территории. Программа рассчитана на 15 лет.</text:p>
      <text:p text:style-name="Text_20_body">В период с 15 мая по 15 июня 2017 года мэрия провела голосование за включение домов из предварительного списка в программу «Реновация» среди собственников и нанимателей квартир. Горожане могли отдать свой голос через приложение «Активный гражданин», центр государственных услуг «Мои документы» или на собраниях собственников, решения которых имели приоритет над иными способами волеизъявления. Личность участников голосования подтверждалась по номерам СНИЛС и финансово-лицевого счёта квартиры, право собственности или пользования — выпиской из ЕГРН или договором найма. Для включения дома в программу требовалось собрать ⅔ голосов «за», для исключения - ⅓ плюс один голос «против», голоса тех, кто отказался от участия в голосовании, пропорционально распределялись среди сторонников и противников участия в программе.</text:p>
      <text:p text:style-name="Text_20_body">По итогам голосования в программу было включено <text:span text:style-name="T1">7</text:span> домов (3-5 этажности):</text:p>
      <text:p text:style-name="Text_20_body">· ул. Газопровод, д. 7, к. 1 (проголосовали ЗА - 98%)</text:p>
      <text:p text:style-name="Text_20_body">· ул. Газопровод, д. 7, к. 2 (проголосовали ЗА - 72%)</text:p>
      <text:p text:style-name="Text_20_body">· Варшавское шоссе, д. 145, к. 3 (проголосовали ЗА- 95%)</text:p>
      <text:p text:style-name="Text_20_body">· Варшавское шоссе, д. 145, к. 4 (проголосовали ЗА- 97%)</text:p>
      <text:p text:style-name="Text_20_body">· Варшавское шоссе, д. 143 В, к. А (проголосовали ЗА- 100%)</text:p>
      <text:p text:style-name="Text_20_body">· ул. Газопровод, д. 6 Г, к. 1 (проголосовали ЗА- 100%)</text:p>
      <text:p text:style-name="Text_20_body">· ул. Газопровод, д. 6 Г, к. 3 (проголосовали ЗА- 100%)</text:p>
      <text:p text:style-name="Text_20_body"><text:span text:style-name="T1">Жилая площадь – 9,845,9 кв.м.</text:span></text:p>
      <text:p text:style-name="Text_20_body">В июле 2017 г. собственники жилых домов ул. Газопровод, д.9 корп.1-2 инициировали общие собрания собственников, на которых были проведены голосования за включение данных домов в программу «Реновация».</text:p>
      <text:p text:style-name="Text_20_body">В результате, данные дома были включены в программу «Реновация»:</text:p>
      <text:p text:style-name="Text_20_body">- ул. Газопровод, д.9, к.1 (по результатам общего собрания собственников помещений)</text:p>
      <text:p text:style-name="Text_20_body">- ул. Газопровод, д.9, к.2 (по результатам общего собрания собственников помещений)</text:p>
      <text:p text:style-name="Text_20_body"><text:span text:style-name="T1">Жилая площадь – 7,584,6 кв.м.</text:span></text:p>
      <text:p text:style-name="Text_20_body">С 1 августа 2017 года вступило в силу постановление Правительства Москвы № 497-ПП «О программе реновации жилищного фонда в городе Москве».</text:p>
      <text:p text:style-name="Text_20_body">Данным постановлением утвержден перечень многоквартирных домов первого периода индустриального домостроения, аналогичных им по характеристикам конструктивных элементов многоквартирных домов, в отношении которых осуществляется реновация.</text:p>
      <text:p text:style-name="Text_20_body">В перечень сноса включено 9 домов района Чертаново Южное.</text:p>
      <text:p text:style-name="Text_20_body">Для переселения жителей сносимых домов, вошедших в программу «Реновация» <text:span text:style-name="T1">29 декабря 2020 г.</text:span> введен в эксплуатацию многоквартирный дом по адресу: Варшавское шоссе, д.139.</text:p>
      <text:p text:style-name="Text_20_body"><text:span text:style-name="T1">Жилая площадь – 19,555 кв.м.</text:span></text:p>
      <text:p text:style-name="Text_20_body">В настоящее время многоквартирный дом заселен на 100% (224 кв. из 224 кв.).</text:p>
      <text:p text:style-name="Text_20_body">В 2022г. произведен снос 5 отселенных многоквартирных домов: Варшавское шоссе, д.143В, к. А, д.145, к.3, к.4, ул. Газопровод, д.6 Г, к.1, 3.</text:p>
      <text:p text:style-name="Text_20_body">В настоящее время ведётся снос дома 7 корп.1 по ул. Газопровод, а снос дома 7 корп. 2 планируется в 2024 г.</text:p>
      <text:p text:style-name="Text_20_body"><text:span text:style-name="T1">Благоустройство</text:span></text:p>
      <text:p text:style-name="Text_20_body"><text:span text:style-name="T1">В 2022 году на территории района Чертаново Южное проведено масштабное благоустройство.</text:span></text:p>
      <text:p text:style-name="Text_20_body">Благоустроено <text:span text:style-name="T1">21</text:span> дворовая территория за счет средств стимулирования управ районов на сумму: 86 813 350,85;</text:p>
      <text:p text:style-name="Text_20_body">и проведено благоустройство 2-х образовательных учреждений школы № 924 (ул. Газопровод, д.3А и д.5А) за счет средств бюджета г. Москвы на сумму 30 028 384,96 руб.</text:p>
      <text:p text:style-name="Text_20_body"><text:span text:style-name="T1">При благоустройстве </text:span><text:span text:style-name="T3">дворовых территорий</text:span><text:span text:style-name="T1"> были выполнены следующие виды работ:</text:span></text:p>
      <text:p text:style-name="Text_20_body">-установка / замена бортового камня -8 367,00 пог.м.</text:p>
      <text:p text:style-name="Text_20_body">-устройство / ремонт пешеходного тротуара - 5 180,20 кв.м.</text:p>
      <text:p text:style-name="Text_20_body">-ремонт асфальтовых покрытий - 16 039,30кв.м.</text:p>
      <text:p text:style-name="Text_20_body">-замена бортового камня на детских и спортивных площадках-1 351,90 п.м.</text:p>
      <text:p text:style-name="Text_20_body">-ремонт газона (посевной) – 29 374,40 кв.м.</text:p>
      <text:p text:style-name="Text_20_body">-установка нового ограждения – 825,30 п.м.</text:p>
      <text:p text:style-name="Text_20_body">-установка противопарковочных столбиков - 261 шт.</text:p>
      <text:p text:style-name="Text_20_body">-ремонт лестницы / подпорной стенки - 8 шт.</text:p>
      <text:p text:style-name="Text_20_body">-устройство / ремонт спортивной площадки (коробка) – 2 шт.</text:p>
      <text:p text:style-name="Text_20_body">-устройство/ремонт тренажерной площадки (с установкой тренажеров) -2шт.</text:p>
      <text:p text:style-name="Text_20_body">-установка МАФ на детской площадке - 144 шт.</text:p>
      <text:p text:style-name="Text_20_body">-устройство синтетического покрытия на детской площадке с устройством основания и установкой садового бортового камня - 2 387,90 кв.м.</text:p>
      <text:p text:style-name="Text_20_body">-установка лавочек - 105 шт.</text:p>
      <text:p text:style-name="Text_20_body">-установка урн -105 шт.</text:p>
      <text:p text:style-name="Text_20_body">-цветочное оформлении- 50 кв.м.</text:p>
      <text:p text:style-name="Text_20_body"><text:span text:style-name="T1">При благоустройстве </text:span><text:span text:style-name="T3">школ</text:span><text:span text:style-name="T1"> были выполнены следующие виды работ:</text:span></text:p>
      <text:p text:style-name="Text_20_body">- ремонт асфальтовых покрытий</text:p>
      <text:p text:style-name="Text_20_body">- ремонт пешеходного тротуара</text:p>
      <text:p text:style-name="Text_20_body">- установка/замена бортового камня на детских и спортивных площадках</text:p>
      <text:p text:style-name="Text_20_body">- устройство тротуаров и пешеходных дорожек в газоне</text:p>
      <text:p text:style-name="Text_20_body">- установка/замена ограждения</text:p>
      <text:p text:style-name="Text_20_body">- ремонт контейнерной площадки</text:p>
      <text:p text:style-name="Text_20_body">- ремонт спортивных площадок</text:p>
      <text:p text:style-name="Text_20_body">- установка МАФ</text:p>
      <text:p text:style-name="Text_20_body">- установка урн, лавочек</text:p>
      <text:p text:style-name="Text_20_body">- ремонт газона (посевной)</text:p>
      <text:p text:style-name="Text_20_body">-озеленение</text:p>
      <text:p text:style-name="Text_20_body">-футбольное поле</text:p>
      <text:p text:style-name="Text_20_body">По результатам голосования на портале «Активный гражданин», жителями было принято решение выполнить работы по благоустройству дворовых территорий за счет средств стимулирования управ районов по адресам: <text:span text:style-name="T1">Газопровод ул., д. 1 корп.5, Дорожная ул., д. 34, корп.2</text:span></text:p>
      <text:p text:style-name="Text_20_body">А также, в районе Чертаново Южное выполнен ремонт <text:span text:style-name="T1">8</text:span> межквартальных проездов на общую сумму: 28 млн. руб.</text:p>
      <text:p text:style-name="Text_20_body">Выполнены работы по понижению и ремонту газонов по <text:span text:style-name="T1">8</text:span> адресам на общую площадь- 14 991,85 кв.м. и общую сумму: 8 670 556,50 руб.</text:p>
      <text:p text:style-name="Text_20_body"><text:span text:style-name="T1">Отчет об использовании средств, полученных от доходов от взимания платы за размещение транспортных средств на парковочных местах платных городских парковок выделенных в соответствии с постановлением Правительства Москвы от 26.12.2012.</text:span></text:p>
      <text:p text:style-name="Text_20_body">Выполнены работы:</text:p>
      <text:p text:style-name="Text_20_body">- по установке искусственных дорожных неровностей (9 шт.),</text:p>
      <text:p text:style-name="Text_20_body">- по установке дорожных знаков (120 шт.),</text:p>
      <text:p text:style-name="Text_20_body">- по обустройству пешеходных переходов (1 шт.)</text:p>
      <text:p text:style-name="Text_20_body">Данные работы были выполнены на общую сумму 5 797 300 руб.</text:p>
      <text:p text:style-name="Text_20_body">В 2022 году на территории района Чертаново Южное выполнены работы по ямочному ремонту 12 539 кв. м., истрачено 178 тонн песчаной горячей смеси и 178 тонн литой асфальтобетонной смеси.</text:p>
      <text:p text:style-name="Text_20_body">В прошлом году на территории района Чертаново Южное были выполнены работы по благоустройству на общую сумму –177 994 625,09 руб., и силами ГБУ «Автомобильные дороги города Москвы», было отремонтировано 4 улицы:</text:p>
      <text:p text:style-name="Text_20_body">1. ул. Газопровод.</text:p>
      <text:p text:style-name="Text_20_body">2. проезд от ул. Кирпичные выемки до ул. Россошанская</text:p>
      <text:p text:style-name="Text_20_body">3. проезд от ул. Академика Янгеля до Воинской части.</text:p>
      <text:p text:style-name="Text_20_body">4. Проезд дублёра Варшавского шоссе по ул. Подольских Курсантов до магазина «Билла»</text:p>
      <text:p text:style-name="Text_20_body">общая площадь: 42374,15</text:p>
      <text:p text:style-name="Text_20_body"><text:span text:style-name="T1">Озеленение</text:span></text:p>
      <text:p text:style-name="Text_20_body">В рамках благоустройства территории района Чертаново Южное, в 2022 году силами ГБУ «Жилищник района Чертаново Южное», произведена посадка деревьев: <text:span text:style-name="T1">35</text:span> шт. (липа, клен, рябина) кустарников: <text:span text:style-name="T1">845</text:span> шт. (кизильник блестящий) на <text:span text:style-name="T1">12</text:span> дворовых территориях.</text:p>
      <text:p text:style-name="Text_20_body"><text:span text:style-name="T1">Содержание и уборка территории, контейнерные площадки</text:span></text:p>
      <text:p text:style-name="Text_20_body">ГБУ "Жилищник района Чертаново Южное" обслуживает:</text:p>
      <text:p text:style-name="Text_20_body">- 194 объектов дворовых территорий уборочной площадью 2 166 498,57 кв.м.</text:p>
      <text:p text:style-name="Text_20_body">- 112 остановок общественного транспорта, площадь уборки составляет 2800 кв.м.</text:p>
      <text:p text:style-name="Text_20_body">Для осуществления комплексного содержания территорий была задействована коммунальная техника в количестве 28 ед.</text:p>
      <text:p text:style-name="Text_20_body">На территории района расположено 197 контейнерных площадок и 20 бункерных. В контейнерных площадках установлен 416 контейнер для мусора (161 для вторсырья и 255 для смешенных отходов) 1 контейнер – 1,1 м.куб., 416*1,1 м.куб. = 457,6 м.куб. Выполнены работы по реконструкции 3 контейнерных площадок по адресам: ул. Дорожная, д.34, корп.2; ул. Россошанская, д.4, корп.1, ул. Россошанская, д.10</text:p>
      <text:p text:style-name="Text_20_body">Общая площадь уборки дворовых территорий составляет: <text:span text:style-name="T1">2 481 551,67 кв. м</text:span></text:p>
      <text:p text:style-name="Text_20_body">Укомплектованность дворников: <text:span text:style-name="T1">135</text:span> человек.</text:p>
      <text:p text:style-name="Text_20_body">Площадь ОДХ составляет – 245527,07 кв.м., работающих на них дворников – 33 человека;</text:p>
      <text:p text:style-name="Text_20_body">На 14 мастерских участках ГБУ «Жилищник района Чертаново Южное» совместно с аварийной службой работает 204 человека (слесари, электрики, плотники, кровельщики) и 62 диспетчера.</text:p>
      <text:p text:style-name="Text_20_body">На озеленении - 17 чел. (2-я категория- 2559395,28 кв.м., 3-я категория (дворы) – 1282447,41 кв.м.)</text:p>
      <text:p text:style-name="Text_20_body">Для обработки дворовых территорий, а также улиц, проездов и тротуаров на зимний период 2022-2023 гг. выделено 570 тонн жидкого и твердого комбинированного противогололедного реагента (твердого реагента 188 тонн, жидкого реагента 226 тонн, для обработки дворовых территорий и тротуаров 156 тонн).</text:p>
      <text:p text:style-name="Text_20_body">Для работы в зимнее время используется специализированная техника:</text:p>
      <text:p text:style-name="Text_20_body">Самосвалы – 4 ед., привлеченных – 10 ед., распределители твердого реагента-2 ед., жидкого реагента-2 ед., тракторы МТЗ с навесным оборудованием- 13 ед., фронтальные погрузчики-2 ед., мини погрузчики-4 ед., универсальные коммунальные машины, осуществляющие как уборку территории, так и обработку регентами- 2 ед., мотоблоки- 157 ед., тележки-дозаторы-230 ед. Укомплектованность водителями-машинистами-100%.</text:p>
      <text:p text:style-name="Text_20_body">В рамках выполнения работ по проведению весеннего благоустройства 16.04.2022 проведен общегородской субботник на территории «Покровского парка». В субботники приняло участие около 500 человек, сотрудники ГБУ «Жилищник района Чертаново Южное», управы района, досуговых учреждений, учащиеся школ, студенты и жители района. Привлечено 21 ед. техники, высажены кустарники и деревья, проведена уборка газонов.</text:p>
      <text:p text:style-name="Text_20_body"><text:span text:style-name="T1">Капитальный ремонт МКД</text:span></text:p>
      <text:p text:style-name="Text_20_body"><text:a xlink:type="simple" xlink:href="http://myupravdom.ru/sites/default/files/fieldfiles/pp_msk_832_programma_kapremonta_0.pdf" office:name=""><text:span text:style-name="Definition">Постановлением Правительства Москвы</text:span></text:a> <text:a xlink:type="simple" xlink:href="http://myupravdom.ru/sites/default/files/fieldfiles/pp_msk_832_programma_kapremonta_0.pdf" office:name=""><text:span text:style-name="Definition">№ <text:span text:style-name="T1">832-ПП от 29.12.2014</text:span> "О региональной программе капитального ремонта общего имущества в многоквартирных домах на территории города Москвы"</text:span></text:a> утверждена <text:a xlink:type="simple" xlink:href="http://myupravdom.ru/sites/default/files/fieldfiles/programma_832_kapremont.pdf" office:name=""><text:span text:style-name="Definition">Региональная программа капитального ремонта общего имущества в многоквартирных домах на территории города Москвы на период 2015-2044 годов.</text:span></text:a></text:p>
      <text:p text:style-name="Text_20_body">Фондом капитального ремонта города Москвы в <text:span text:style-name="T1">2022</text:span> году завершен <text:span text:style-name="T1">капитальный ремонт 40</text:span> МКД района (в том числе ремонт <text:span text:style-name="T1">4</text:span> МКД выполнен ГБУ г.Москвы «Жилищник района Чертаново Южное»), заменено <text:span text:style-name="T1">10 лифтов</text:span> в <text:span text:style-name="T1">2</text:span> МКД.</text:p>
      <text:p text:style-name="Text_20_body">В <text:span text:style-name="T1">23</text:span> МКД проведены работы по замене внутридомового <text:span text:style-name="T1">газопровода.</text:span></text:p>
      <text:p text:style-name="Text_20_body"><text:span text:style-name="T3">Капитальный ремонт МКД:</text:span></text:p>
      <table:table table:name="Table4" table:style-name="Table4">
        <table:table-column table:style-name="Table4.A"/>
        <table:table-column table:style-name="Table4.B"/>
        <table:table-column table:style-name="Table4.C"/>
        <table:table-column table:style-name="Table4.D"/>
        <table:table-row>
          <table:table-cell table:style-name="TableRowCell" office:value-type="string">
            <text:p text:style-name="Table_20_Contents"><text:span text:style-name="T1">№ п/п</text:span></text:p>
          </table:table-cell>
          <table:table-cell table:style-name="TableRowCell" office:value-type="string">
            <text:p text:style-name="Table_20_Contents"><text:span text:style-name="T1">организация</text:span></text:p>
          </table:table-cell>
          <table:table-cell table:style-name="TableRowCell" office:value-type="string">
            <text:p text:style-name="Table_20_Contents"><text:span text:style-name="T1">Адрес</text:span></text:p>
          </table:table-cell>
          <table:table-cell table:style-name="TableRowCell" office:value-type="string">
            <text:p text:style-name="Table_20_Contents"><text:span text:style-name="T1">Виды работ</text:span></text:p>
          </table:table-cell>
        </table:table-row>
        <table:table-row>
          <table:table-cell table:style-name="TableRowCell" office:value-type="string">
            <text:p text:style-name="Table_20_Contents">1</text:p>
          </table:table-cell>
          <table:table-cell table:style-name="TableRowCell" office:value-type="string">
            <text:p text:style-name="Table_20_Contents">ООО "РСК-М</text:p>
          </table:table-cell>
          <table:table-cell table:style-name="TableRowCell" office:value-type="string">
            <text:p text:style-name="Table_20_Contents">Варшавское шоссе, 143-1</text:p>
          </table:table-cell>
          <table:table-cell table:style-name="TableRowCell" office:value-type="string">
            <text:p text:style-name="Table_20_Contents">Канализация, ГВС,ХВС,ЦО –магистрали, кровля, подвал, пожарный водопровод, фасад</text:p>
          </table:table-cell>
        </table:table-row>
        <table:table-row>
          <table:table-cell table:style-name="TableRowCell" office:value-type="string">
            <text:p text:style-name="Table_20_Contents">2</text:p>
          </table:table-cell>
          <table:table-cell table:style-name="TableRowCell" office:value-type="string">
            <text:p text:style-name="Table_20_Contents">ООО "РСК-М</text:p>
          </table:table-cell>
          <table:table-cell table:style-name="TableRowCell" office:value-type="string">
            <text:p text:style-name="Table_20_Contents">Варшавское шоссе, 143-2</text:p>
          </table:table-cell>
          <table:table-cell table:style-name="TableRowCell" office:value-type="string">
            <text:p text:style-name="Table_20_Contents">Канализация, ГВС,ХВС,ЦО –магистрали, кровля, подвал, пожарный водопровод, фасад</text:p>
          </table:table-cell>
        </table:table-row>
        <table:table-row>
          <table:table-cell table:style-name="TableRowCell" office:value-type="string">
            <text:p text:style-name="Table_20_Contents">3</text:p>
          </table:table-cell>
          <table:table-cell table:style-name="TableRowCell" office:value-type="string">
            <text:p text:style-name="Table_20_Contents">ООО "РСК-М</text:p>
          </table:table-cell>
          <table:table-cell table:style-name="TableRowCell" office:value-type="string">
            <text:p text:style-name="Table_20_Contents">Варшавское шоссе, 143-3</text:p>
          </table:table-cell>
          <table:table-cell table:style-name="TableRowCell" office:value-type="string">
            <text:p text:style-name="Table_20_Contents">Канализация, ГВС,ХВС,ЦО –магистрали, кровля, подвал, пожарный водопровод, фасад</text:p>
          </table:table-cell>
        </table:table-row>
        <table:table-row>
          <table:table-cell table:style-name="TableRowCell" office:value-type="string">
            <text:p text:style-name="Table_20_Contents">4</text:p>
          </table:table-cell>
          <table:table-cell table:style-name="TableRowCell" office:value-type="string">
            <text:p text:style-name="Table_20_Contents">ООО "РСК-М</text:p>
          </table:table-cell>
          <table:table-cell table:style-name="TableRowCell" office:value-type="string">
            <text:p text:style-name="Table_20_Contents">Варшавское шоссе, 143-4</text:p>
          </table:table-cell>
          <table:table-cell table:style-name="TableRowCell" office:value-type="string">
            <text:p text:style-name="Table_20_Contents">Канализация, ГВС,ХВС,ЦО –магистрали, кровля, подвал, пожарный водопровод, фасад</text:p>
          </table:table-cell>
        </table:table-row>
        <table:table-row>
          <table:table-cell table:style-name="TableRowCell" office:value-type="string">
            <text:p text:style-name="Table_20_Contents">5</text:p>
          </table:table-cell>
          <table:table-cell table:style-name="TableRowCell" office:value-type="string">
            <text:p text:style-name="Table_20_Contents">ООО "РСК-М</text:p>
          </table:table-cell>
          <table:table-cell table:style-name="TableRowCell" office:value-type="string">
            <text:p text:style-name="Table_20_Contents">Варшавское шоссе, 143-5</text:p>
          </table:table-cell>
          <table:table-cell table:style-name="TableRowCell" office:value-type="string">
            <text:p text:style-name="Table_20_Contents">Канализация, ГВС,ХВС,ЦО –магистрали, кровля, подвал, пожарный водопровод, фасад, стояки: ГВС,ЦО, ХВС</text:p>
          </table:table-cell>
        </table:table-row>
        <table:table-row>
          <table:table-cell table:style-name="TableRowCell" office:value-type="string">
            <text:p text:style-name="Table_20_Contents">6</text:p>
          </table:table-cell>
          <table:table-cell table:style-name="TableRowCell" office:value-type="string">
            <text:p text:style-name="Table_20_Contents">ООО "РСК-М"</text:p>
          </table:table-cell>
          <table:table-cell table:style-name="TableRowCell" office:value-type="string">
            <text:p text:style-name="Table_20_Contents">Россошанская ул. 7 к.1</text:p>
          </table:table-cell>
          <table:table-cell table:style-name="TableRowCell" office:value-type="string">
            <text:p text:style-name="Table_20_Contents">Канализация, ГВС,ХВС,ЦО –магистрали, пожарный водопровод, фасад, газ, мусоропровод</text:p>
          </table:table-cell>
        </table:table-row>
        <table:table-row>
          <table:table-cell table:style-name="TableRowCell" office:value-type="string">
            <text:p text:style-name="Table_20_Contents">7</text:p>
          </table:table-cell>
          <table:table-cell table:style-name="TableRowCell" office:value-type="string">
            <text:p text:style-name="Table_20_Contents">ООО "Реконстрой 28"</text:p>
          </table:table-cell>
          <table:table-cell table:style-name="TableRowCell" office:value-type="string">
            <text:p text:style-name="Table_20_Contents">Варшавское шоссе, 145-1</text:p>
          </table:table-cell>
          <table:table-cell table:style-name="TableRowCell" office:value-type="string">
            <text:p text:style-name="Table_20_Contents">ГВС,ХВС,ЦО –магистрали, кровля, подвал, пожарный водопровод, фасад, стояки :ХВС, ГВС, подвал</text:p>
          </table:table-cell>
        </table:table-row>
        <table:table-row>
          <table:table-cell table:style-name="TableRowCell" office:value-type="string">
            <text:p text:style-name="Table_20_Contents">8</text:p>
          </table:table-cell>
          <table:table-cell table:style-name="TableRowCell" office:value-type="string">
            <text:p text:style-name="Table_20_Contents">ООО "Реконстрой 28"</text:p>
          </table:table-cell>
          <table:table-cell table:style-name="TableRowCell" office:value-type="string">
            <text:p text:style-name="Table_20_Contents">Варшавское шоссе, 145-2</text:p>
          </table:table-cell>
          <table:table-cell table:style-name="TableRowCell" office:value-type="string">
            <text:p text:style-name="Table_20_Contents">ГВС,ХВС,ЦО –магистрали, кровля, подвал, пожарный водопровод, фасад, стояки :ХВС, ГВС, ЦО, подвал</text:p>
          </table:table-cell>
        </table:table-row>
        <table:table-row>
          <table:table-cell table:style-name="TableRowCell" office:value-type="string">
            <text:p text:style-name="Table_20_Contents">9</text:p>
          </table:table-cell>
          <table:table-cell table:style-name="TableRowCell" office:value-type="string">
            <text:p text:style-name="Table_20_Contents">ООО "Реконстрой 28"</text:p>
          </table:table-cell>
          <table:table-cell table:style-name="TableRowCell" office:value-type="string">
            <text:p text:style-name="Table_20_Contents">Варшавское шоссе, 147-1</text:p>
          </table:table-cell>
          <table:table-cell table:style-name="TableRowCell" office:value-type="string">
            <text:p text:style-name="Table_20_Contents">Канализация, ГВС,ХВС,ЦО –магистрали, кровля, подвал, пожарный водопровод, фасад, стояки :ХВС, ГВС, ЦО</text:p>
          </table:table-cell>
        </table:table-row>
        <table:table-row>
          <table:table-cell table:style-name="TableRowCell" office:value-type="string">
            <text:p text:style-name="Table_20_Contents">10</text:p>
          </table:table-cell>
          <table:table-cell table:style-name="TableRowCell" office:value-type="string">
            <text:p text:style-name="Table_20_Contents">ООО "Реконстрой 28"</text:p>
          </table:table-cell>
          <table:table-cell table:style-name="TableRowCell" office:value-type="string">
            <text:p text:style-name="Table_20_Contents">Варшавское шоссе, 147-2</text:p>
          </table:table-cell>
          <table:table-cell table:style-name="TableRowCell" office:value-type="string">
            <text:p text:style-name="Table_20_Contents">Канализация, ГВС,ХВС,ЦО –магистрали, кровля, подвал, пожарный водопровод, фасад, стояки :ХВС, ГВС, ЦО</text:p>
          </table:table-cell>
        </table:table-row>
        <table:table-row>
          <table:table-cell table:style-name="TableRowCell" office:value-type="string">
            <text:p text:style-name="Table_20_Contents">11</text:p>
          </table:table-cell>
          <table:table-cell table:style-name="TableRowCell" office:value-type="string">
            <text:p text:style-name="Table_20_Contents">ООО "РЕКОНСТРОЙ 28"</text:p>
          </table:table-cell>
          <table:table-cell table:style-name="TableRowCell" office:value-type="string">
            <text:p text:style-name="Table_20_Contents">Янгеля Академика ул. 6</text:p>
          </table:table-cell>
          <table:table-cell table:style-name="TableRowCell" office:value-type="string">
            <text:p text:style-name="Table_20_Contents">Газ, магистрали : ГВС, ГВС, ЦО, мусоропровод, кровля, подвал, пожарный водопровод, фасад</text:p>
          </table:table-cell>
        </table:table-row>
        <table:table-row>
          <table:table-cell table:style-name="TableRowCell" office:value-type="string">
            <text:p text:style-name="Table_20_Contents">12</text:p>
          </table:table-cell>
          <table:table-cell table:style-name="TableRowCell" office:value-type="string">
            <text:p text:style-name="Table_20_Contents">ООО "Каста"</text:p>
          </table:table-cell>
          <table:table-cell table:style-name="TableRowCell" office:value-type="string">
            <text:p text:style-name="Table_20_Contents">Дорожная, 7-3</text:p>
          </table:table-cell>
          <table:table-cell table:style-name="TableRowCell" office:value-type="string">
            <text:p text:style-name="Table_20_Contents">Электрика, магистрали: ГВС, ХВС, ЦО, канализация, подвал, газ</text:p>
          </table:table-cell>
        </table:table-row>
        <table:table-row>
          <table:table-cell table:style-name="TableRowCell" office:value-type="string">
            <text:p text:style-name="Table_20_Contents">13</text:p>
          </table:table-cell>
          <table:table-cell table:style-name="TableRowCell" office:value-type="string">
            <text:p text:style-name="Table_20_Contents">СК-Меридиан"</text:p>
          </table:table-cell>
          <table:table-cell table:style-name="TableRowCell" office:value-type="string">
            <text:p text:style-name="Table_20_Contents">Россошанский пр, 2-1</text:p>
          </table:table-cell>
          <table:table-cell table:style-name="TableRowCell" office:value-type="string">
            <text:p text:style-name="Table_20_Contents">Канализация, ГВС,ХВС,ЦО –магистрали, кровля, подвал, пожарный водопровод, фасад, газ, водосток, мусоропровод, подъезды</text:p>
          </table:table-cell>
        </table:table-row>
        <table:table-row>
          <table:table-cell table:style-name="TableRowCell" office:value-type="string">
            <text:p text:style-name="Table_20_Contents">14</text:p>
          </table:table-cell>
          <table:table-cell table:style-name="TableRowCell" office:value-type="string">
            <text:p text:style-name="Table_20_Contents">СК-Меридиан"</text:p>
          </table:table-cell>
          <table:table-cell table:style-name="TableRowCell" office:value-type="string">
            <text:p text:style-name="Table_20_Contents">Россошанский пр, 2-2</text:p>
          </table:table-cell>
          <table:table-cell table:style-name="TableRowCell" office:value-type="string">
            <text:p text:style-name="Table_20_Contents">Канализация, ГВС,ХВС,ЦО –магистрали, кровля, подвал, пожарный водопровод, фасад, газ, водосток, мусоропровод, подъезды,</text:p>
          </table:table-cell>
        </table:table-row>
        <table:table-row>
          <table:table-cell table:style-name="TableRowCell" office:value-type="string">
            <text:p text:style-name="Table_20_Contents">15</text:p>
          </table:table-cell>
          <table:table-cell table:style-name="TableRowCell" office:value-type="string">
            <text:p text:style-name="Table_20_Contents">СК-Меридиан"</text:p>
          </table:table-cell>
          <table:table-cell table:style-name="TableRowCell" office:value-type="string">
            <text:p text:style-name="Table_20_Contents">Россошанский пр, 2-3</text:p>
          </table:table-cell>
          <table:table-cell table:style-name="TableRowCell" office:value-type="string">
            <text:p text:style-name="Table_20_Contents">Канализация, ГВС,ХВС,ЦО –магистрали, кровля, подвал, пожарный водопровод, фасад, газ, водосток, мусоропровод, подъезды,</text:p>
          </table:table-cell>
        </table:table-row>
        <table:table-row>
          <table:table-cell table:style-name="TableRowCell" office:value-type="string">
            <text:p text:style-name="Table_20_Contents">16</text:p>
          </table:table-cell>
          <table:table-cell table:style-name="TableRowCell" office:value-type="string">
            <text:p text:style-name="Table_20_Contents">СК-Меридиан"</text:p>
          </table:table-cell>
          <table:table-cell table:style-name="TableRowCell" office:value-type="string">
            <text:p text:style-name="Table_20_Contents">Россошанский пр, 8-1</text:p>
          </table:table-cell>
          <table:table-cell table:style-name="TableRowCell" office:value-type="string">
            <text:p text:style-name="Table_20_Contents">Канализация, ГВС,ХВС,ЦО –магистрали, кровля, подвал, пожарный водопровод, фасад, газ, водосток, мусоропровод, стояки ГВС, ХВС</text:p>
          </table:table-cell>
        </table:table-row>
        <table:table-row>
          <table:table-cell table:style-name="TableRowCell" office:value-type="string">
            <text:p text:style-name="Table_20_Contents">17</text:p>
          </table:table-cell>
          <table:table-cell table:style-name="TableRowCell" office:value-type="string">
            <text:p text:style-name="Table_20_Contents">ООО "Стройэнергопроект"</text:p>
          </table:table-cell>
          <table:table-cell table:style-name="TableRowCell" office:value-type="string">
            <text:p text:style-name="Table_20_Contents">Россошанский пр, 4-1</text:p>
          </table:table-cell>
          <table:table-cell table:style-name="TableRowCell" office:value-type="string">
            <text:p text:style-name="Table_20_Contents">Канализация, ГВС,ХВС,ЦО –магистрали, кровля, подвал, пожарный водопровод, фасад, ,водосток, мусоропровод, стояки: ГВС, ХВС, ремонт подъездов, газ</text:p>
          </table:table-cell>
        </table:table-row>
        <table:table-row>
          <table:table-cell table:style-name="TableRowCell" office:value-type="string">
            <text:p text:style-name="Table_20_Contents">18</text:p>
          </table:table-cell>
          <table:table-cell table:style-name="TableRowCell" office:value-type="string">
            <text:p text:style-name="Table_20_Contents">ООО "Стройэнергопроект"</text:p>
          </table:table-cell>
          <table:table-cell table:style-name="TableRowCell" office:value-type="string">
            <text:p text:style-name="Table_20_Contents">Россошанский пр, 4-3</text:p>
          </table:table-cell>
          <table:table-cell table:style-name="TableRowCell" office:value-type="string">
            <text:p text:style-name="Table_20_Contents">кровля, подвал, пожарный водопровод, фасад, мусоропровод</text:p>
          </table:table-cell>
        </table:table-row>
        <table:table-row>
          <table:table-cell table:style-name="TableRowCell" office:value-type="string">
            <text:p text:style-name="Table_20_Contents">19</text:p>
          </table:table-cell>
          <table:table-cell table:style-name="TableRowCell" office:value-type="string">
            <text:p text:style-name="Table_20_Contents">ООО "Стройэнергопроект"</text:p>
          </table:table-cell>
          <table:table-cell table:style-name="TableRowCell" office:value-type="string">
            <text:p text:style-name="Table_20_Contents">Россошанская ул. 7 к.1А</text:p>
          </table:table-cell>
          <table:table-cell table:style-name="TableRowCell" office:value-type="string">
            <text:p text:style-name="Table_20_Contents">Канализация, ГВС,ХВС,ЦО –магистрали, кровля, подвал, пожарный водопровод, фасад, мусоропровод, ремонт подъездов, газ</text:p>
          </table:table-cell>
        </table:table-row>
        <table:table-row>
          <table:table-cell table:style-name="TableRowCell" office:value-type="string">
            <text:p text:style-name="Table_20_Contents">20</text:p>
          </table:table-cell>
          <table:table-cell table:style-name="TableRowCell" office:value-type="string">
            <text:p text:style-name="Table_20_Contents">ООО "Стройэнергопроект"</text:p>
          </table:table-cell>
          <table:table-cell table:style-name="TableRowCell" office:value-type="string">
            <text:p text:style-name="Table_20_Contents">Чертановская ул. 56 к.1</text:p>
          </table:table-cell>
          <table:table-cell table:style-name="TableRowCell" office:value-type="string">
            <text:p text:style-name="Table_20_Contents">Газ, ГВС,ХВС,ЦО –магистрали, подвал, мусоропровод,</text:p>
          </table:table-cell>
        </table:table-row>
        <table:table-row>
          <table:table-cell table:style-name="TableRowCell" office:value-type="string">
            <text:p text:style-name="Table_20_Contents">21</text:p>
          </table:table-cell>
          <table:table-cell table:style-name="TableRowCell" office:value-type="string">
            <text:p text:style-name="Table_20_Contents">ООО"Стройфаворит"</text:p>
          </table:table-cell>
          <table:table-cell table:style-name="TableRowCell" office:value-type="string">
            <text:p text:style-name="Table_20_Contents">Академика Янгеля, 14-1</text:p>
          </table:table-cell>
          <table:table-cell table:style-name="TableRowCell" office:value-type="string">
            <text:p text:style-name="Table_20_Contents">ГВС,ХВС,ЦО –магистрали, кровля, подвал, пожарный водопровод, фасад, мусоропровод, ремонт подъездов, водосток</text:p>
          </table:table-cell>
        </table:table-row>
        <table:table-row>
          <table:table-cell table:style-name="TableRowCell" office:value-type="string">
            <text:p text:style-name="Table_20_Contents">22</text:p>
          </table:table-cell>
          <table:table-cell table:style-name="TableRowCell" office:value-type="string">
            <text:p text:style-name="Table_20_Contents">ООО"Стройфаворит"</text:p>
          </table:table-cell>
          <table:table-cell table:style-name="TableRowCell" office:value-type="string">
            <text:p text:style-name="Table_20_Contents">Академика Янгеля, 14-2</text:p>
          </table:table-cell>
          <table:table-cell table:style-name="TableRowCell" office:value-type="string">
            <text:p text:style-name="Table_20_Contents">ГВС,ХВС,ЦО –магистрали, кровля, подвал, пожарный водопровод, фасад, мусоропровод, ремонт подъездов, водосток</text:p>
          </table:table-cell>
        </table:table-row>
        <table:table-row>
          <table:table-cell table:style-name="TableRowCell" office:value-type="string">
            <text:p text:style-name="Table_20_Contents">23</text:p>
          </table:table-cell>
          <table:table-cell table:style-name="TableRowCell" office:value-type="string">
            <text:p text:style-name="Table_20_Contents">ООО"Стройфаворит"</text:p>
          </table:table-cell>
          <table:table-cell table:style-name="TableRowCell" office:value-type="string">
            <text:p text:style-name="Table_20_Contents">Академика Янгеля, 14-3</text:p>
          </table:table-cell>
          <table:table-cell table:style-name="TableRowCell" office:value-type="string">
            <text:p text:style-name="Table_20_Contents">ГВС,ХВС,ЦО –магистрали, кровля, подвал, пожарный водопровод, фасад, мусоропровод, ремонт подъездов, водосток</text:p>
          </table:table-cell>
        </table:table-row>
        <table:table-row>
          <table:table-cell table:style-name="TableRowCell" office:value-type="string">
            <text:p text:style-name="Table_20_Contents">24</text:p>
          </table:table-cell>
          <table:table-cell table:style-name="TableRowCell" office:value-type="string">
            <text:p text:style-name="Table_20_Contents">ООО "Астек"</text:p>
          </table:table-cell>
          <table:table-cell table:style-name="TableRowCell" office:value-type="string">
            <text:p text:style-name="Table_20_Contents">Академика Янгеля, 14-5</text:p>
          </table:table-cell>
          <table:table-cell table:style-name="TableRowCell" office:value-type="string">
            <text:p text:style-name="Table_20_Contents">Электрика, ГВС,ХВС,ЦО –магистрали, кровля, подвал, пожарный водопровод, мусоропровод, ремонт подъездов, водосток</text:p>
          </table:table-cell>
        </table:table-row>
        <table:table-row>
          <table:table-cell table:style-name="TableRowCell" office:value-type="string">
            <text:p text:style-name="Table_20_Contents">25</text:p>
          </table:table-cell>
          <table:table-cell table:style-name="TableRowCell" office:value-type="string">
            <text:p text:style-name="Table_20_Contents">ООО "Сервалис"</text:p>
          </table:table-cell>
          <table:table-cell table:style-name="TableRowCell" office:value-type="string">
            <text:p text:style-name="Table_20_Contents">Академика Янгеля, 14-7</text:p>
          </table:table-cell>
          <table:table-cell table:style-name="TableRowCell" office:value-type="string">
            <text:p text:style-name="Table_20_Contents">Канализация, ГВС,ХВС,ЦО</text:p>
          </table:table-cell>
        </table:table-row>
        <table:table-row>
          <table:table-cell table:style-name="TableRowCell" office:value-type="string">
            <text:p text:style-name="Table_20_Contents">26</text:p>
          </table:table-cell>
          <table:table-cell table:style-name="TableRowCell" office:value-type="string">
            <text:p text:style-name="Table_20_Contents">ООО "Сервалис"</text:p>
          </table:table-cell>
          <table:table-cell table:style-name="TableRowCell" office:value-type="string">
            <text:p text:style-name="Table_20_Contents">Кировоградская ул. 44 к.1</text:p>
          </table:table-cell>
          <table:table-cell table:style-name="TableRowCell" office:value-type="string">
            <text:p text:style-name="Table_20_Contents">Электрика, ГВС,ХВС,ЦО –магистрали, кровля, подвал, пожарный водопровод, ремонт подъездов, водосток</text:p>
          </table:table-cell>
        </table:table-row>
        <table:table-row>
          <table:table-cell table:style-name="TableRowCell" office:value-type="string">
            <text:p text:style-name="Table_20_Contents">27</text:p>
          </table:table-cell>
          <table:table-cell table:style-name="TableRowCell" office:value-type="string">
            <text:p text:style-name="Table_20_Contents">АО "Москоллектор"</text:p>
          </table:table-cell>
          <table:table-cell table:style-name="TableRowCell" office:value-type="string">
            <text:p text:style-name="Table_20_Contents">Варшавское шоссе 158 к.1</text:p>
          </table:table-cell>
          <table:table-cell table:style-name="TableRowCell" office:value-type="string">
            <text:p text:style-name="Table_20_Contents">Электрика, ГВС,ХВС,ЦО –магистрали, кровля, подвал, фасад</text:p>
          </table:table-cell>
        </table:table-row>
        <table:table-row>
          <table:table-cell table:style-name="TableRowCell" office:value-type="string">
            <text:p text:style-name="Table_20_Contents">28</text:p>
          </table:table-cell>
          <table:table-cell table:style-name="TableRowCell" office:value-type="string">
            <text:p text:style-name="Table_20_Contents">АО "Москоллектор"</text:p>
          </table:table-cell>
          <table:table-cell table:style-name="TableRowCell" office:value-type="string">
            <text:p text:style-name="Table_20_Contents">Варшавское шоссе 158 к.2</text:p>
          </table:table-cell>
          <table:table-cell table:style-name="TableRowCell" office:value-type="string">
            <text:p text:style-name="Table_20_Contents">Электрика, ГВС,ХВС,ЦО –магистрали, кровля, подвал, фасад</text:p>
          </table:table-cell>
        </table:table-row>
        <table:table-row>
          <table:table-cell table:style-name="TableRowCell" office:value-type="string">
            <text:p text:style-name="Table_20_Contents">29</text:p>
          </table:table-cell>
          <table:table-cell table:style-name="TableRowCell" office:value-type="string">
            <text:p text:style-name="Table_20_Contents">ООО "Грани города"</text:p>
          </table:table-cell>
          <table:table-cell table:style-name="TableRowCell" office:value-type="string">
            <text:p text:style-name="Table_20_Contents">Россошанская ул. 1 к.1</text:p>
          </table:table-cell>
          <table:table-cell table:style-name="TableRowCell" office:value-type="string">
            <text:p text:style-name="Table_20_Contents">Канализация, ГВС,ХВС,ЦО –магистрали, газ, кровля, подвал, фасад, пож.водопровод.</text:p>
          </table:table-cell>
        </table:table-row>
        <table:table-row>
          <table:table-cell table:style-name="TableRowCell" office:value-type="string">
            <text:p text:style-name="Table_20_Contents">30</text:p>
          </table:table-cell>
          <table:table-cell table:style-name="TableRowCell" office:value-type="string">
            <text:p text:style-name="Table_20_Contents">ООО "Грани города"</text:p>
          </table:table-cell>
          <table:table-cell table:style-name="TableRowCell" office:value-type="string">
            <text:p text:style-name="Table_20_Contents">Россошанская ул. 3 к.1А</text:p>
          </table:table-cell>
          <table:table-cell table:style-name="TableRowCell" office:value-type="string">
            <text:p text:style-name="Table_20_Contents">Канализация, ГВС, ХВС, ЦО- магистрали, кровля, подвал, фасад.</text:p>
          </table:table-cell>
        </table:table-row>
        <table:table-row>
          <table:table-cell table:style-name="TableRowCell" office:value-type="string">
            <text:p text:style-name="Table_20_Contents">31</text:p>
          </table:table-cell>
          <table:table-cell table:style-name="TableRowCell" office:value-type="string">
            <text:p text:style-name="Table_20_Contents">ООО "Грани города"</text:p>
          </table:table-cell>
          <table:table-cell table:style-name="TableRowCell" office:value-type="string">
            <text:p text:style-name="Table_20_Contents">Россошанская ул. 3 к.2А</text:p>
          </table:table-cell>
          <table:table-cell table:style-name="TableRowCell" office:value-type="string">
            <text:p text:style-name="Table_20_Contents">Канализация, ГВС, ХВС, ЦО- магистрали, кровля, подвал, фасад.</text:p>
          </table:table-cell>
        </table:table-row>
        <table:table-row>
          <table:table-cell table:style-name="TableRowCell" office:value-type="string">
            <text:p text:style-name="Table_20_Contents">32</text:p>
          </table:table-cell>
          <table:table-cell table:style-name="TableRowCell" office:value-type="string">
            <text:p text:style-name="Table_20_Contents">ООО "РусСтрой"</text:p>
          </table:table-cell>
          <table:table-cell table:style-name="TableRowCell" office:value-type="string">
            <text:p text:style-name="Table_20_Contents">Чертановская ул. 52 к.2</text:p>
          </table:table-cell>
          <table:table-cell table:style-name="TableRowCell" office:value-type="string">
            <text:p text:style-name="Table_20_Contents">Канализация, ГВС, ХВС, ЦО- магистрали, стояки : ХВС, ГВС, газ, мусоропровод,кровля, подвал, ремонт подъезда</text:p>
          </table:table-cell>
        </table:table-row>
        <table:table-row>
          <table:table-cell table:style-name="TableRowCell" office:value-type="string">
            <text:p text:style-name="Table_20_Contents">33</text:p>
          </table:table-cell>
          <table:table-cell table:style-name="TableRowCell" office:value-type="string">
            <text:p text:style-name="Table_20_Contents">ООО "РЕМСТРОЙ"</text:p>
          </table:table-cell>
          <table:table-cell table:style-name="TableRowCell" office:value-type="string">
            <text:p text:style-name="Table_20_Contents">Чертановская ул. 56 к.2</text:p>
          </table:table-cell>
          <table:table-cell table:style-name="TableRowCell" office:value-type="string">
            <text:p text:style-name="Table_20_Contents">Канализация, ГВС, ХВС, ЦО- магистрали, стояки : ХВС, ГВС, газ, кровля, подвал, фасад</text:p>
          </table:table-cell>
        </table:table-row>
        <table:table-row>
          <table:table-cell table:style-name="TableRowCell" office:value-type="string">
            <text:p text:style-name="Table_20_Contents">34</text:p>
          </table:table-cell>
          <table:table-cell table:style-name="TableRowCell" office:value-type="string">
            <text:p text:style-name="Table_20_Contents">ООО "Дефанс"</text:p>
          </table:table-cell>
          <table:table-cell table:style-name="TableRowCell" office:value-type="string">
            <text:p text:style-name="Table_20_Contents">Чертановская ул. 58 к.2</text:p>
          </table:table-cell>
          <table:table-cell table:style-name="TableRowCell" office:value-type="string">
            <text:p text:style-name="Table_20_Contents">Канализация, ГВС, ХВС, ЦО- магистрали, стояки : ХВС, ГВС, газ, кровля, подвал, фасад, мусоропровод</text:p>
          </table:table-cell>
        </table:table-row>
        <table:table-row>
          <table:table-cell table:style-name="TableRowCell" office:value-type="string">
            <text:p text:style-name="Table_20_Contents">35</text:p>
          </table:table-cell>
          <table:table-cell table:style-name="TableRowCell" office:value-type="string">
            <text:p text:style-name="Table_20_Contents">ООО "Строительно-Монтажное Управление-91"</text:p>
          </table:table-cell>
          <table:table-cell table:style-name="TableRowCell" office:value-type="string">
            <text:p text:style-name="Table_20_Contents">Янгеля Академика ул. 8 (подъезд 4-9)</text:p>
          </table:table-cell>
          <table:table-cell table:style-name="TableRowCell" office:value-type="string">
            <text:p text:style-name="Table_20_Contents">Кровля, фасад</text:p>
          </table:table-cell>
        </table:table-row>
        <table:table-row>
          <table:table-cell table:style-name="TableRowCell" office:value-type="string">
            <text:p text:style-name="Table_20_Contents">36</text:p>
          </table:table-cell>
          <table:table-cell table:style-name="TableRowCell" office:value-type="string" table:number-rows-spanned="2">
            <text:p text:style-name="Table_20_Contents">ООО "Оникс"</text:p>
          </table:table-cell>
          <table:table-cell table:style-name="TableRowCell" office:value-type="string" table:number-rows-spanned="2">
            <text:p text:style-name="Table_20_Contents">Чертановская, 66-3</text:p>
          </table:table-cell>
          <table:table-cell table:style-name="TableRowCell" office:value-type="string" table:number-rows-spanned="2">
            <text:p text:style-name="Table_20_Contents">Фасад</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37</text:span></text:p>
          </table:table-cell>
          <table:table-cell table:style-name="TableRowCell" office:value-type="string">
            <text:p text:style-name="Table_20_Contents"><text:span text:style-name="T1">ГБУ «Жилищник района Чертаново Южное»</text:span></text:p>
          </table:table-cell>
          <table:table-cell table:style-name="TableRowCell" office:value-type="string">
            <text:p text:style-name="Table_20_Contents"><text:span text:style-name="T1">Газопровод, 1-6</text:span></text:p>
          </table:table-cell>
          <table:table-cell table:style-name="TableRowCell" office:value-type="string">
            <text:p text:style-name="Table_20_Contents"><text:span text:style-name="T1">Магистрали : ХВС, ГВС, ЦО,канализация, пожарный водопровод, подвал</text:span></text:p>
          </table:table-cell>
        </table:table-row>
        <table:table-row>
          <table:table-cell table:style-name="TableRowCell" office:value-type="string">
            <text:p text:style-name="Table_20_Contents"><text:span text:style-name="T1">38</text:span></text:p>
          </table:table-cell>
          <table:table-cell table:style-name="TableRowCell" office:value-type="string">
            <text:p text:style-name="Table_20_Contents"><text:span text:style-name="T1">ГБУ «Жилищник района Чертаново Южное»</text:span></text:p>
          </table:table-cell>
          <table:table-cell table:style-name="TableRowCell" office:value-type="string">
            <text:p text:style-name="Table_20_Contents"><text:span text:style-name="T1">Дорожная, 7-1</text:span></text:p>
          </table:table-cell>
          <table:table-cell table:style-name="TableRowCell" office:value-type="string">
            <text:p text:style-name="Table_20_Contents"><text:span text:style-name="T1">Электрика, подъезды</text:span></text:p>
          </table:table-cell>
        </table:table-row>
        <table:table-row>
          <table:table-cell table:style-name="TableRowCell" office:value-type="string">
            <text:p text:style-name="Table_20_Contents"><text:span text:style-name="T1">39</text:span></text:p>
          </table:table-cell>
          <table:table-cell table:style-name="TableRowCell" office:value-type="string">
            <text:p text:style-name="Table_20_Contents"><text:span text:style-name="T1">ГБУ «Жилищник района Чертаново Южное»</text:span></text:p>
          </table:table-cell>
          <table:table-cell table:style-name="TableRowCell" office:value-type="string">
            <text:p text:style-name="Table_20_Contents"><text:span text:style-name="T1">Россошанская, 2-2</text:span></text:p>
          </table:table-cell>
          <table:table-cell table:style-name="TableRowCell" office:value-type="string">
            <text:p text:style-name="Table_20_Contents"><text:span text:style-name="T1">Фасад, электрика, ремонт подъездов</text:span></text:p>
          </table:table-cell>
        </table:table-row>
        <table:table-row>
          <table:table-cell table:style-name="TableRowCell" office:value-type="string">
            <text:p text:style-name="Table_20_Contents"><text:span text:style-name="T1">40</text:span></text:p>
          </table:table-cell>
          <table:table-cell table:style-name="TableRowCell" office:value-type="string">
            <text:p text:style-name="Table_20_Contents"><text:span text:style-name="T1">ГБУ г.Москвы «Жилищник района Чертаново Южное»</text:span></text:p>
          </table:table-cell>
          <table:table-cell table:style-name="TableRowCell" office:value-type="string">
            <text:p text:style-name="Table_20_Contents"><text:span text:style-name="T1">Газопровод, 1-5</text:span></text:p>
          </table:table-cell>
          <table:table-cell table:style-name="TableRowCell" office:value-type="string">
            <text:p text:style-name="Table_20_Contents"><text:span text:style-name="T1">ГВС, ХВС, ЦО магистрали, канализация, пожарный водопровод, мусоропровод, электрика, фасад, стояки :ЦО, ХВС, канализация, ГВС, ремонт подъездов, кровля, подвал</text:span></text:p>
          </table:table-cell>
        </table:table-row>
      </table:table>
      <text:p text:style-name="First_20_paragraph"><text:span text:style-name="T1">Адреса МКД, в которых заменены лифты:</text:span></text:p>
      <text:p text:style-name="Text_20_body">- Варшавское ш. д.152 корп. 15 - заменено 4 лифта,</text:p>
      <text:p text:style-name="Text_20_body">- ул. Россошанская д.11 корп.1 - заменено 6 лифтов</text:p>
      <text:p text:style-name="Text_20_body"><text:span text:style-name="T1">Адреса МКД, в которых выполнены работы по замене внутридомового газопровода ( 23 МКД) :</text:span></text:p>
      <text:p text:style-name="Text_20_body">· Россошанский пр., д. 4, корп. 1</text:p>
      <text:p text:style-name="Text_20_body">· Россошанский пр., д. 4, корп. 3</text:p>
      <text:p text:style-name="Text_20_body">· Россошанский пр., д. 8, корп. 1</text:p>
      <text:p text:style-name="Text_20_body">· ул. Газопровод д. 1, корп. 5</text:p>
      <text:p text:style-name="Text_20_body">· ул. Газопровод д. 1, корп. 6</text:p>
      <text:p text:style-name="Text_20_body">· ул. Кировоградская д. 42, корп. 1</text:p>
      <text:p text:style-name="Text_20_body">· ул. Кировоградская д. 44, корп. 1</text:p>
      <text:p text:style-name="Text_20_body">· ул. Россошанская д. 1, корп. 1</text:p>
      <text:p text:style-name="Text_20_body">· ул. Россошанская д. 7, корп. 1</text:p>
      <text:p text:style-name="Text_20_body">· ул. Чертановская д. 52, корп. 2</text:p>
      <text:p text:style-name="Text_20_body">· ул. Чертановская д. 56, корп. 1</text:p>
      <text:p text:style-name="Text_20_body">· ул. Чертановская д. 56, корп. 2</text:p>
      <text:p text:style-name="Text_20_body">· ул. Чертановская д. 58, корп. 2</text:p>
      <text:p text:style-name="Text_20_body">· ул. Чертановская д. 64, корп. 1</text:p>
      <text:p text:style-name="Text_20_body">· ул. Академика Янгеля Академика д. 8 (подъезд 4-9)</text:p>
      <text:p text:style-name="Text_20_body">· ул. Академика Янгеля Академика д. 6</text:p>
      <text:p text:style-name="Text_20_body">· ул. Дорожная д. 7, корп. 1</text:p>
      <text:p text:style-name="Text_20_body">· ул. Дорожная д. 7, корп. 2</text:p>
      <text:p text:style-name="Text_20_body">· ул. Дорожная д. 7, корп. 3</text:p>
      <text:p text:style-name="Text_20_body">· ул. Дорожная д. 16, корп. 3</text:p>
      <text:p text:style-name="Text_20_body">· ул. Россошанская д. 2, корп. 2</text:p>
      <text:p text:style-name="Text_20_body">· пр. Россошанский д. 2, корп. 2</text:p>
      <text:p text:style-name="Text_20_body">· пр. Россошанский д. 2, корп. 1</text:p>
      <text:p text:style-name="Text_20_body">· 3-ий Дорожный пр., 9-1</text:p>
      <text:p text:style-name="Text_20_body"><text:span text:style-name="T1">Планово-текущий ремонт подъездов</text:span></text:p>
      <text:p text:style-name="Text_20_body">В 2022 году был выполнен планово-текущий ремонт 101 подъезда в 23 многоквартирных жилых домах.</text:p>
      <text:p text:style-name="Text_20_body">Виды работ:</text:p>
      <text:p text:style-name="Text_20_body">- замена светильников – 4 426 шт.;</text:p>
      <text:p text:style-name="Text_20_body">- замена 196 загрузочных клапана мусоропроводов;</text:p>
      <text:p text:style-name="Text_20_body">- замена 240 секций почтовых ящиков;</text:p>
      <text:p text:style-name="Text_20_body">- окраска стен и потолков с учетом пожеланий жителей по выбору колористического решения и состава краски;</text:p>
      <text:p text:style-name="Text_20_body">- ремонт окон с последующей окраской;</text:p>
      <text:p text:style-name="Text_20_body">- укладка слаботочных сетей в электротехнические короба протяженностью 1 804 пог.м.;</text:p>
      <text:p text:style-name="Text_20_body">- замена напольной плитки на 1-х этажах общей площадью 1 217 кв.м.</text:p>
      <text:p text:style-name="Text_20_body"><text:span text:style-name="T1">Капитальный ремонт МКД ГБУ г. Москвы «Жилищник района Чертаново Южное».</text:span></text:p>
      <text:p text:style-name="Text_20_body">В 2022 году ГБУ «Жилищник района Чертаново Южное» были выполнены работы по капитальному ремонту <text:span text:style-name="T1">2 многоквартирных жилых домов</text:span> в ЦАО (в том числе 1 дом - объект культурного наследия).</text:p>
      <text:p text:style-name="Text_20_body">В многоквартирном доме по адресу: <text:span text:style-name="T1">ЦАО, Овчинниковская наб., д. 22/24, стр. 1</text:span> – были выполнены работы по ремонту внутридомовых инженерных систем теплоснабжения (стояки):</text:p>
      <text:p text:style-name="Text_20_body">В многоквартирном доме по адресу: <text:span text:style-name="T1">ЦАО, ул. Тверская д. 6, стр. 1</text:span> были выполнены работы по ремонту следующих систем:</text:p>
      <text:p text:style-name="Text_20_body">- ремонт или замена мусоропровода;</text:p>
      <text:p text:style-name="Text_20_body">- ремонт внутридомовых инженерных сетей электроснабжения;</text:p>
      <text:p text:style-name="Text_20_body">- ремонт подвальных помещений, относящихся к общему имуществу собственников помещений;</text:p>
      <text:p text:style-name="Text_20_body">- ремонт внутридомовых инженерных систем холодного водоснабжения (разводящие магистрали);</text:p>
      <text:p text:style-name="Text_20_body">- ремонт внутридомовых инженерных систем горячего водоснабжения (разводящие магистрали);</text:p>
      <text:p text:style-name="Text_20_body">- ремонт внутридомовых инженерных систем теплоснабжения (разводящие магистрали).</text:p>
      <text:p text:style-name="Text_20_body">Все работы по домам в ЦАО и в районе Чертаново Южное выполнены качественно и в срок, приняты и оплачены Заказчиком, Фондом капитального ремонта многоквартирных домов города Москвы (далее – ФКР г. Москвы) в 2022 году.</text:p>
      <text:p text:style-name="Text_20_body">Программой капитального ремонта в 2023 году запланирован капитальный ремонт <text:span text:style-name="T1">36 МКД</text:span> района и замена <text:span text:style-name="T1">51 лифта в 11</text:span> МКД.</text:p>
      <text:p text:style-name="Text_20_body">В августе 2022г. между ГБУ «Жилищник района Чертаново Южное» и ФКР г. Москвы были заключены 3 договора на разработку проектно-сметной документации по капитальному ремонту и последующему капитальному ремонту трех многоквартирных жилых домов в нашем районе по адресам:</text:p>
      <text:p text:style-name="Text_20_body">- ул. Кировоградская, д. 40, к. 2,</text:p>
      <text:p text:style-name="Text_20_body">- ул. Кировоградская, д. 41 А, к. 1,</text:p>
      <text:p text:style-name="Text_20_body">- ул. Чертановская д. 61, к. 1.</text:p>
      <text:p text:style-name="Text_20_body">Работы по разработке проектно-сметной документации по всем домам завершены к концу 2022 года и направлены для получения заключения в МосГосЭкспертизу. Непосредственно работы по капитальному ремонту начнутся по графику в 2023 году.</text:p>
      <text:p text:style-name="Text_20_body">Продолжается капитальный ремонт ДК «Маяк», который начался в прошлом году и срок его сдачи планируется в 2 квартале текущего года.</text:p>
      <text:p text:style-name="Text_20_body">В прошлом году был закончен капитальный ремонт детской поликлиники № 98, находящейся по адресу Дорожная ул. д. 26. Ремонт выполнен в рамках программы «Развитие здравоохранения в городе Москве». Также в рамках этой программы продолжается капитальный ремонт 2-х взрослых поликлиник по адресам: Варшавское шоссе, д. 148 корп 1 и Чертановская ул., д. 62 корп.1. Срок сдачи этих объектов 2 и 3 квартал 2023 года.</text:p>
      <text:p text:style-name="Text_20_body">В связи с развитием в городе Москве расширением проекта «Московское долголетие», продолжается капитальный ремонт здания ТЦСО «Чертаново» филиал Чертаново Южное по адресу: ул. Дорожная, д. 26 корп.2. Срок сдачи объекта в эксплуатацию 2 квартал 2023 года.</text:p>
      <text:p text:style-name="Text_20_body"><text:span text:style-name="T1">Дополнительные мероприятия по социально-экономическому развитию района Чертаново Южное</text:span></text:p>
      <text:p text:style-name="Text_20_body">В рамках реализации Постановления Правительства Москвы от 13 сентября 2012 года N 484-ПП "О дополнительных мероприятиях по социально-экономическому развитию районов города Москвы" в 2022 году были выполнены работы капитального характера <text:span text:style-name="T1">12 294 199</text:span> руб.:</text:p>
      <text:p text:style-name="Text_20_body">- ремонт мягких кровлей на 2-х домах общей площадью 2414 кв.м. (Россошанская ул., д. 4, корп. 4 и Варшавское шоссе, д. 152, корп. 2);</text:p>
      <text:p text:style-name="Text_20_body">- замена 1-го канализационного выпуска общей протяженностью 8,5 пог.м. (Варшавское шоссе, д. 149, корп. 1, под. 2);</text:p>
      <text:p text:style-name="Text_20_body">- разгрузка транзита трубопровода ЦО в МКД по подвалу общей протяженностью 220,0 пог.м. (Подольских курсантов ул., д. 18, корп. 1);</text:p>
      <text:p text:style-name="Text_20_body">- замена элеваторных узлов на тепловые узлы в 2-х МКД в подвале общем количеством 14 шт. (Россошанская ул., д .2, корп. 1; Россошанская ул., д. 2, корп. 2);</text:p>
      <text:p text:style-name="Text_20_body">- перенос 4-х расширительных баков системы отопления (3-й Дорожный проезд, д. 1; Варшавское шоссе, д. 145, корп. 1; Варшавское шоссе, д. 149, корп. 4; Дорожная ул., д. 20, корп. 1);</text:p>
      <text:p text:style-name="Text_20_body">Также выполнена установка откидных пандусов в 16-ти подъездах МКД по обращениям жителей и наказам депутатов за счет средств экономии по социально-экономическому развитию района и в рамках текущей эксплуатации в 10 подъездах по обращениям граждан.</text:p>
      <text:p text:style-name="Text_20_body"><text:span text:style-name="T1">Адаптация МКД для маломобильных групп граждан</text:span></text:p>
      <text:p text:style-name="Text_20_body">В районе, в 2022 году для маломобильных групп граждан установлено 26 откидных пандусов.</text:p>
      <text:p text:style-name="Text_20_body">В 2022 году установлено 5 платформ.</text:p>
      <text:p text:style-name="Text_20_body">Всего в районе установлено 51 подъемная платформа для маломобильных групп граждан.</text:p>
      <text:p text:style-name="Text_20_body"><text:span text:style-name="T1">О подготовке жилищно-коммунальной службы района Чертаново Южное зимней эксплуатации 2022-2023 гг.</text:span></text:p>
      <text:p text:style-name="Text_20_body">Общая площадь обслуживаемого жилого фонда – 2 225 509, 3 м. кв.</text:p>
      <text:p text:style-name="Text_20_body"><text:span text:style-name="T1">Жилой фонд составляет 233</text:span> многоквартирных дома, а также 1 студенческое общежитие.</text:p>
      <text:p text:style-name="Text_20_body">ЦТП, обслуживающих жилой фонд района - 55</text:p>
      <text:p text:style-name="Text_20_body">Прочие объекты - 95 абонентов</text:p>
      <text:p text:style-name="Text_20_body">Объектов социальной сферы - 73</text:p>
      <text:p text:style-name="Text_20_body">Объектов потребительского рынка - 26</text:p>
      <text:p text:style-name="Text_20_body"><text:span text:style-name="T2">В социальной сфере</text:span> 3 скатные кровли:</text:p>
      <text:p text:style-name="Text_20_body">- ГБУК ДК «Маяк» - ул. Газопровод, 9а;</text:p>
      <text:p text:style-name="Text_20_body">- ГКУ ДЗ ГП № 101 (поликлиника), ул. Чертановская, д.62, корп.1,</text:p>
      <text:p text:style-name="Text_20_body">- ДЮЦ «Виктория» - ул. Газопровод, 4а.</text:p>
      <text:p text:style-name="Text_20_body"><text:span text:style-name="T1">Информация о работе с жилыми помещениями жилищного фонда города Москвы, освобождаемыми в связи с выбытием граждан.</text:span></text:p>
      <text:p text:style-name="Text_20_body">В настоящее время на территории района имеется 57 свободных жилых помещений:</text:p>
      <text:p text:style-name="Text_20_body">Однокомнатные - 29 жилых помещений;</text:p>
      <text:p text:style-name="Text_20_body">Двухкомнатные - 25 жилых помещения;</text:p>
      <text:p text:style-name="Text_20_body">Трехкомнатные - 10 жилых помещений.</text:p>
      <text:p text:style-name="Text_20_body">Квартиры проверены сотрудником ДГИ, ключи от свободной площади передаются в ДГИ по актам приема-передачи и взяты ДГИ под охрану.</text:p>
      <text:p text:style-name="Text_20_body">В связи с образованием МФЦ, для улучшения и координации деятельности организаций в постановление №639-ПП от 22.07.2008 целесообразно включить взаимодействие органов исполнительной власти, полиции ГКУ «ИС районов» с МФЦ в вопросах организации подачи формы 12-о и 12-к, при поступлении информации о выбытии граждан из жилья находящегося в государственной собственности от органов внутренних дел.</text:p>
      <text:p text:style-name="Text_20_body"><text:span text:style-name="T1">Выявление самовольного строительства и незаконно размещенных некапитальных объектов</text:span></text:p>
      <text:p text:style-name="Text_20_body">В рамках реализации постановления Правительства Москвы № 614-ПП от 02.11.2012 г.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text:p>
      <text:p text:style-name="Text_20_body">В 2022 году было проведено 13 заседаний Окружной комиссии по пресечению самовольного строительства на территории ЮАО, где по поданным материалам управой района были рассмотрены вопросы по сносу самовольно установленных объектов.</text:p>
      <text:p text:style-name="Text_20_body">Демонтировано силами ГБУ «Автомобильные дороги ЮАО»:</text:p>
      <text:p text:style-name="Text_20_body">- металлических гаражей – 410 ед.;</text:p>
      <text:p text:style-name="Text_20_body">- бетонных гаражей – 25 ед.;</text:p>
      <text:p text:style-name="Text_20_body">- металлических тентов - 2 ед.;</text:p>
      <text:p text:style-name="Text_20_body">- шлагбаумы – 8 ед.;</text:p>
      <text:p text:style-name="Text_20_body">- постов охраны –13 ед.;</text:p>
      <text:p text:style-name="Text_20_body">- хозпостройки – 32 ед.;</text:p>
      <text:p text:style-name="Text_20_body">- металлических навесов – 6 ед.;</text:p>
      <text:p text:style-name="Text_20_body">- ворот – 12 ед.;</text:p>
      <text:p text:style-name="Text_20_body">- опор уличного освещения – 13 ед.</text:p>
      <text:p text:style-name="Text_20_body">Силами собственников демонтировано– 20 объектов.</text:p>
      <text:p text:style-name="Text_20_body"><text:span text:style-name="T1">О работе по выявлению, вывозу брошенного и разукомплектованного автотранспорта в районе Чертаново Южное</text:span></text:p>
      <text:p text:style-name="Text_20_body">В рамках реализаций распоряжения Правительства Москвы от 23.09.2014 года №569-РП «О совершенствовании работы с брошенным и разукомплектованным автотранспортом в городе Москве» с территории района силами ГБУ «Автомобильные дороги ЮАО» в 2022 году на территории района было выявлено 32 транспортных средства, имеющие признаки брошенных, разукомплектованных транспортных средств. Из них 13 транспортных средств были приведены в порядок владельцами; на площадку временного хранения по адресу: ул. Подольских Курсантов, вл. 15Б вывезено 19 единиц брошенного и разукомплектованного автотранспорта. Из них:</text:p>
      <text:p text:style-name="Text_20_body">9 транспортных средств были возвращены владельцам.</text:p>
      <text:p text:style-name="Text_20_body">По 8-ти единицам поданы заявления в Чертановский районный суд о признании бесхозяйного транспортного средства в собственность города Москвы, по всем получены решения.</text:p>
      <text:p text:style-name="Text_20_body">По 2-м единицам БРТС подготавливаются заявления в Чертановский районный суд.</text:p>
      <text:p text:style-name="Text_20_body"><text:span text:style-name="T1">Система информационного взаимодействия общественных пунктов охраны порядка</text:span></text:p>
      <text:p text:style-name="Text_20_body">На территории района Чертаново Южное создано <text:span text:style-name="T1">11 ОПОП.</text:span></text:p>
      <text:p text:style-name="Text_20_body">В настоящее время назначено 7 председателей советов ОПОП.</text:p>
      <text:p text:style-name="Text_20_body">В работе общественных пунктов охраны порядка задействовано <text:span text:style-name="T1">195</text:span> человек из числа старших по домам и подъездам, председатели ЖСК, ЖК, и др.</text:p>
      <text:p text:style-name="Text_20_body">В ходе выполнения совместных рейдов, советом ОПОП района Чертаново Южное за отчетный период путем опроса населения и с помощью представителей Управы района Чертаново Южное и сотрудников ГБУ «Жилищник района Чертаново Южное» выявлено <text:span text:style-name="T1">256</text:span> квартир, сдаваемых в аренду. Информация передана в ОМВД района. По результатам проверки материалы по <text:span text:style-name="T1">53</text:span> квартирам направлены в ИФНС г. Москвы для принятия решения в соответствии с налоговым кодексом (3-е место по ЮАО). По <text:span text:style-name="T1">всем</text:span> материалам ИФНС проверку закончила, налог поступил в бюджет города.</text:p>
      <text:p text:style-name="Text_20_body">В районе размещено 4 официально зарегистрированных мест для временного проживания (хостелов). Нелегальных хостелов не выявлено.</text:p>
      <text:p text:style-name="Text_20_body"><text:span text:style-name="T1">Участие в работе по предупреждению чрезвычайных ситуаций и обеспечению пожарной безопасности</text:span></text:p>
      <text:p text:style-name="Text_20_body">На территории района с 01.06.2015 функционирует Комиссия по предупреждению и ликвидации чрезвычайных ситуаций и обеспечению пожарной безопасности района Чертаново Южное города Москвы.</text:p>
      <text:p text:style-name="Text_20_body">В состав Комиссии по предупреждению и ликвидации чрезвычайных ситуаций и обеспечению пожарной безопасности района входят начальник 3 РОНД Управления по ЮАО ГУ МЧС России по г. Москве Аралушкин Д.А. и начальник 25 отряда ППС по г. Москве 32 СЧ по ТКП Зайцев А.В.</text:p>
      <text:p text:style-name="Text_20_body">Работа комиссии строится по плану (не реже 1-го заседания в квартал), также заседания могут проводиться по необходимости.</text:p>
      <text:p text:style-name="Text_20_body">Заседания КЧС и ПБ проходит, согласно утвержденного плана, ежеквартально. На заседаниях комиссии особое внимание уделяется вопросам сезонных рисков, в частности на водных объектах, большое внимание уделяется профилактике пожаров и загораний.</text:p>
      <text:p text:style-name="Text_20_body">В 2022 году проведены 6 заседаний КЧС и ПБ:</text:p>
      <text:p text:style-name="Text_20_body">Еженедельно, в управе района проводятся оперативные совещания, на которые приглашаются сотрудники 3 РОНД и профилактической работы Управления по ЮАО Главного управления МЧС России по городу Москве руководство 32 СЧ по ТКП (спецчасть по тушению крупных пожаров).</text:p>
      <text:p text:style-name="Text_20_body">В случае происшествий и ЧС осуществляется прямое взаимодействие с сотрудниками Управления по IOAO ГУ МЧС по г. Москве и 25 ПСО ФПС по г. Москве.</text:p>
      <text:p text:style-name="Text_20_body">Селекторные совещания также способствуют улучшению качества совместной работы.</text:p>
      <text:p text:style-name="Text_20_body">В соответствии с Федеральным законом от 06 мая 2011 года № 100-ФЗ «О добровольной пожарной охране» и в целях стабилизации пожарной безопасности в жилом секторе на территории района в марте 2013 года создана добровольная пожарная дружина района Чертаново Южное и зарегистрирована в МЧС России по городу Москве в количестве 75 человек.</text:p>
      <text:p text:style-name="Text_20_body">В 2022 году на мероприятия по предупреждению чрезвычайных ситуаций и обеспечению пожарной безопасности израсходованы финансовые средства в размере:</text:p>
      <text:p text:style-name="Text_20_body">87120 руб. за обслуживание аварийно-спасательных средств УПТ-1 (Спецгорспас)</text:p>
      <text:p text:style-name="Text_20_body">11445 руб. за обслуживание систем пожарной сигнализации (ПроектМонтаж).</text:p>
      <text:p text:style-name="Text_20_body"><text:span text:style-name="T1">Статистика по пожарной обстановке</text:span></text:p>
      <text:p text:style-name="Text_20_body">За 12 месяцев 2022 г. на территории района Чертаново Южное произошло 62 пожара, в аналогичном периоде 2021 г. – 59 пожаров.</text:p>
      <text:p text:style-name="Text_20_body">Погибших – 1 человек, в 2021 году – 0 человек. Травмировано в 2022 году при пожаре - 4 человека, в 2021 году – 1 человек.</text:p>
      <text:p text:style-name="Text_20_body">В результате пожаров в 2022 г. был причинен ущерб на сумму 0,5 млн. руб., в 2021 году – 0,6 млн. руб.</text:p>
      <text:p text:style-name="Text_20_body"><text:span text:style-name="T1">Краткий анализ пожарной обстановки</text:span></text:p>
      <text:p text:style-name="Text_20_body">Одним из факторов нормализации обстановки на территории района является активизация агитационной работы с населением и работниками трудовых коллективов объектов надзора.</text:p>
      <text:p text:style-name="Text_20_body">На стендах жилых домов размещена экспресс-информации, а в подъездах жилых домов выданная агитационная печатная продукция на противопожарную тематику. На сайте управы района регулярно обновляется информация о складывающейся обстановке с обеспечением пожарной безопасности. В мае месяце были проведены рейды членов ДПО совместно с работниками МЧС и полиции, с целью проведения агитационной работы среди маломобильного населения и граждан, ведущих асоциальный образ жизни. На совещания в Управе района с участием сотрудника 3 РОНД Управления по ЮАО Главного управления МЧС России по г. Москве рассматриваются вопросы обеспечения пожарной безопасности на территории района с принятием конкретных мер.</text:p>
      <text:p text:style-name="Text_20_body">Аварий и происшествий на объектах и коммуникациях жилищно-коммунального хозяйства и топливно-энергетического комплекса за отчетный период не произошло.</text:p>
      <text:p text:style-name="Text_20_body">Системы ЖКХ, электроснабжения работают в штатном режиме.</text:p>
      <text:p text:style-name="Text_20_body">Силы и средства районного звена МГСЧС к реагированию на возможные ЧС готовы.</text:p>
      <text:p text:style-name="Text_20_body">Регулярно проводятся тренировки с аварийными бригадами ГБУ «Жилищник района Чертаново Южное»</text:p>
      <text:p text:style-name="Text_20_body">Работа по предупреждению ЧС строится в плановом порядке - основной задачей является профилактическая работа с жителями района. Особое внимание уделяется неблагополучным семьям и лицам, ведущим асоциальный образ жизни.</text:p>
      <text:p text:style-name="Text_20_body">С учетом погодных условий (понижение температуры, снегопады) проводятся совещания с руководством ГБУ «Жилищник района Чертаново Южное» по порядку уборки снега и наледи с дорог, предназначенной для проезда пожарной автотехники, а также с люков колодцев, где расположены пожарные гидранты.</text:p>
      <text:p text:style-name="Text_20_body"><text:span text:style-name="T1">Организация профилактических мероприятий по снижению рисков возникновения ЧС, пожаров</text:span></text:p>
      <text:p text:style-name="Text_20_body">Социально значимыми объектами на территории района являются:</text:p>
      <text:p text:style-name="Text_20_body">- 6 зданий объектов здравоохранения (2 здания детской поликлиники и 4 здания взрослой поликлиники);</text:p>
      <text:p text:style-name="Text_20_body">- 48 зданий объектов образования (17 среднего, 28 дошкольного образования, 1 техникум (ГБПОУ города Москвы «Московский техникум креативных индустрий им. Л.Б. Красина»), 1 университет (ГАОУ высшего образования города Москвы "Московский государственный университет спорта и туризма"), 1 институт Информационных наук и технологий безопасности (филиал РГГУ).</text:p>
      <text:p text:style-name="Text_20_body">- 2 объекта культуры (ДК «Маяк» и ДК «Гармония»);</text:p>
      <text:p text:style-name="Text_20_body">- 3 библиотеки (7 объектов);</text:p>
      <text:p text:style-name="Text_20_body">- 3 объекта социального обслуживания</text:p>
      <text:p text:style-name="Text_20_body">Управой района во взаимодействии с Отделом МВД России по району Чертаново Южное города Москвы и 3 РОНД и профилактической работы Управления по ЮАО Главного управления МЧС России по городу Москве:</text:p>
      <text:p text:style-name="Text_20_body">- на официальном сайте управы района размещены материалы, посвященные надзорной деятельности (3 РОНД), материалы обновляются каждую неделю;</text:p>
      <text:p text:style-name="Text_20_body">- входные группы подъездов жилых домов оборудованы информационными стендами с наглядной агитацией по противопожарной тематике и другим вопросам в количестве 2450 штук. Распространяются памятки по действиям при антитеррористических мероприятиях с указанием телефонов экстренных служб города, за прошедший период 2022 года распространено 2450 памяток;</text:p>
      <text:p text:style-name="Text_20_body">- на информационных стендах (в местах массового пребывания населения возле учреждений культуры и досуга, площадях перед крупными торговыми центрами и пр.) и непосредственно в подъездах жилого фонда в течение всего года проводилась расклейка листовок, призывающих жителей к усилению мер безопасности в жилом секторе, за прошедший период 2022 года расклеено 2900 листовок.</text:p>
      <text:p text:style-name="Text_20_body">- проводятся разъяснительные мероприятия с жителями района о недопущении хранения легковоспламеняемых и горючих веществ, а также посторонних предметов в холлах, на лестничных клетках, балконах и лоджиях, за 2022 год проведено 18 мероприятий;</text:p>
      <text:p text:style-name="Text_20_body">- проводятся разъяснительные беседы с руководителями управляющих организаций, председателями правлений ЖК, ЖСК, председателями Советов домов о незамедлительном информировании представителей органов внутренних дел по месту жительства о фактах наличия в квартирах граждан, ведущих асоциальный образ жизни, за прошедший период 2022 года проведено 120 бесед.</text:p>
      <text:p text:style-name="Text_20_body">На территории района Чертаново Южное – 3 пруда. На всех прудах установлены знаки, в количестве 6 штук, о запрете выхода на лед в зимний период и о запрете купания в летний период.</text:p>
      <text:p text:style-name="Text_20_body">В соответствии с Распоряжением Правительства Москвы от 17.01.2012 № 2-РП «О мерах по обеспечению безопасности людей на водных объектах и в местах массового отдыха в городе Москве», на водных объектах района организованно дежурство в режиме патрулирования экипажами ППС Отдела МВД России по району Чертаново Южное и Управления по ЮАО ГУ МЧС России по г. Москве, а также сотрудниками ГБУ «Жилищник района Чертаново Южное».</text:p>
      <text:p text:style-name="Text_20_body"><text:span text:style-name="T1">Готовность сил и средств районного звена МГСЧС к выполнению задач по предназначению</text:span></text:p>
      <text:p text:style-name="Text_20_body">В состав районного звена МГСЧС подведомственных управе района входят следующие силы и средства:</text:p>
      <text:p text:style-name="Text_20_body">- нештатные аварийно-спасательные формирования (НАСФ), созданы на базе ГБУ «Жилищник района Чертаново Южное».</text:p>
      <text:p text:style-name="Text_20_body">В целях обеспечения повседневного управления силами и средствами района и эффективного взаимодействия с окружными службами на базе ГБУ «Жилищник района Чертаново Южное», распоряжением управы, создана ЕДДС района, которая является органом повседневного управления районного звена МГСЧС.</text:p>
      <text:p text:style-name="Text_20_body">В состав ЕДДС района входят - 14 ОДС, а также головная ОДС по адресу: ул. Газопровод д. 11 корп.2.</text:p>
      <text:p text:style-name="Text_20_body">Работа строится в круглосуточном режиме в соответствии с «Инструкцией по действиям дежурного диспетчера ЕДДС района» и «Алгоритмом действий дежурного диспетчера ЕДДС при получении сигнала о крупных происшествиях и ЧС на территории района».</text:p>
      <text:p text:style-name="Text_20_body">Проведено обучение персонала диспетчерских служб.</text:p>
      <text:p text:style-name="Text_20_body">Головная диспетчерская служба оснащена средствами связи, телефонными и факсовыми аппаратами.</text:p>
      <text:p text:style-name="Text_20_body">На территории района расположена специализированная часть по тушению крупных пожаров № 32.</text:p>
      <text:p text:style-name="Text_20_body">Время реагирования сил и средств района при возникновении ЧС соответствуют предъявляемым требованиям.</text:p>
      <text:p text:style-name="Text_20_body">Пожарно-тактические занятия и изучение района выезда проводятся согласно графику. В 2022 г. проведено 45 ПТЗ (пожарно-технических занятий), 40 ИРВ (изучений районного выезда).</text:p>
      <text:p text:style-name="Text_20_body"><text:span text:style-name="T1">Организация работы по заполнению паспортов территорий и их готовность к использованию</text:span></text:p>
      <text:p text:style-name="Text_20_body">Паспорт территории района разработан и соответствует действующим методическим рекомендациям. Работа по его корректировке организована.</text:p>
      <text:p text:style-name="Text_20_body">Уточнение информации производится во взаимодействии с Управлением по ЮАО ГУ МЧС России по городу Москве.</text:p>
      <text:p text:style-name="Text_20_body">Данный паспорт применяется оперативно-дежурными службами района и округа при возникновении ЧС и происшествий.</text:p>
      <text:p text:style-name="Text_20_body"><text:span text:style-name="T1">Призыв. Мобилизация.</text:span></text:p>
      <text:p text:style-name="Text_20_body">В целях организации и проведения призыва в отчетном периоде были проведены следующие мероприятия: сформирован состав призывной комиссии района и организована её работа.</text:p>
      <text:p text:style-name="Text_20_body">Так же проводились совместные совещания с представителями управы района, отделом МВД России по району Чертаново Южное города Москвы, ОПОП, народной Дружина, Чертановского ОВК и общественными организациями. По вопросам проведения призывных компаний проводились оповещение граждан призывного возраста и розыск граждан, уклоняющихся от службы в Вооруженных силах РФ, установленным порядком рассматривались обращения, жалобы и заявления граждан по вопросам нарушения норм призыва.</text:p>
      <text:p text:style-name="Text_20_body">В 2022 году на территории нашего района была организована работа по призыву граждан в Вооруженные Силы Российской Федерации. Все мероприятия, связанные с призывом на военную службу, предусмотренные нормативными правовыми актами в области воинской обязанности, были выполнены районной призывной комиссией в установленные сроки.</text:p>
      <text:p text:style-name="Text_20_body">В ходе весеннего призыва проведено <text:span text:style-name="T1">14</text:span> заседаний призывной комиссии, призвано в войска <text:span text:style-name="T1">82</text:span> жителей нашего района.</text:p>
      <text:p text:style-name="Text_20_body">В ходе осеннего призыва проведено <text:span text:style-name="T1">9</text:span> заседаний призывной комиссии, призвано в войска – <text:span text:style-name="T1">70</text:span> человек.</text:p>
      <text:p text:style-name="Text_20_body">Обязательное задание на призыв и отправку в войска граждан на военную службу в 2022 году выполнено в полном объёме.</text:p>
      <text:p text:style-name="Text_20_body">В соответствии с Указом Президента Российской Федерации от 21.09.2022 г. №647 «Об объявлении частичной мобилизации в РФ», в период частичной мобилизации на территории района Чертаново Южное были развернуты участки и пункты оповещения.</text:p>
      <text:p text:style-name="Text_20_body">При проведении частичной мобилизации было оповещено 278 граждан РФ, подлежащих призыву в ВС РФ. Из них 34 гражданина через руководителей организаций (юридических лиц).</text:p>
      <text:p text:style-name="Text_20_body"><text:span text:style-name="T1">О состоянии и работе предприятий потребительского рынка и услуг на территории района Чертаново Южное</text:span></text:p>
      <text:p text:style-name="Text_20_body">На территории района Чертаново Южное сформирована крупная инфраструктура торговли и услуг, которая насчитывает по состоянию на отчетный период порядка <text:span text:style-name="T1">906</text:span> стационарных предприятий и нестационарных торговых объектов, из них:</text:p>
      <text:p text:style-name="Text_20_body"><text:span text:style-name="T1">11 крупных торговых центров:</text:span></text:p>
      <text:p text:style-name="Text_20_body">1) АО «Евро Маркет» (Варшавское шоссе, вл.170);</text:p>
      <text:p text:style-name="Text_20_body">2) ТЦ «Калач» (ул. Академика Янгеля, вл.6);</text:p>
      <text:p text:style-name="Text_20_body">3) ТЦ «Варшавка 143» (Варшавское шоссе, вл.143 А);</text:p>
      <text:p text:style-name="Text_20_body">4) ТЦ «Галерея Атлантис» (Варшавское шоссе, вл.160);</text:p>
      <text:p text:style-name="Text_20_body">5) ТЦ «Самбреро» (Варшавское шоссе, вл.152 А);</text:p>
      <text:p text:style-name="Text_20_body">6) ТЦ «Меримис» (Варшавское шоссе, вл.135 Б);</text:p>
      <text:p text:style-name="Text_20_body">7) ТК «Дженсер» (Варшавское шоссе, вл.150);</text:p>
      <text:p text:style-name="Text_20_body">8) ТЦ «Россошанский» (ул. Россошанская, д.4);</text:p>
      <text:p text:style-name="Text_20_body">9) ТЦ «Персей для детей» (ул. Россошанская, д.6);</text:p>
      <text:p text:style-name="Text_20_body">10) ТЦ «Прага» (Россошанский проезд, д.3);</text:p>
      <text:p text:style-name="Text_20_body">11) ТЦ «Аннино» (Варшавское ш., д.141., к.9А).</text:p>
      <text:p text:style-name="Text_20_body"><text:span text:style-name="T1">519 - предприятий розничной торговли</text:span> (продовольственные и промтоварные магазины, торговая площадь составляет – 95852,88 кв.м.);</text:p>
      <text:p text:style-name="Text_20_body"><text:span text:style-name="T1">128- предприятий общественного питания</text:span> (на 6836 посадочных мест), из них:</text:p>
      <text:p text:style-name="Text_20_body"><text:span text:style-name="T1">104 -</text:span> открытая сеть: кафе, бары, закусочные, рестораны, предприятия быстрого обслуживания (на 2415 посадочных мест);</text:p>
      <text:p text:style-name="Text_20_body"><text:span text:style-name="T1">24 -</text:span> закрытая сеть: школьные столовые, ЦСО, предприятия промышленности (на 4 421 посадочное место);</text:p>
      <text:p text:style-name="Text_20_body"><text:span text:style-name="T1">233 – предприятий бытового обслуживания</text:span> (парикмахерские и косметические услуги, маникюрные услуги, ателье, ремонт часов, ювелирных изделий, ремонт обуви, сауны, фотоателье, приемные пункты химчисток);</text:p>
      <text:p text:style-name="Text_20_body">По состоянию на 31 декабря 2022 года на территории района по новой схеме размещения установлено <text:span text:style-name="T1">26 нестационарных торговых объекта</text:span>:</text:p>
      <text:p text:style-name="Text_20_body">- <text:span text:style-name="T1">7</text:span> – киоски со специализацией «Мороженое»;</text:p>
      <text:p text:style-name="Text_20_body">- <text:span text:style-name="T1">18</text:span> – киоски со специализацией «Печать»;</text:p>
      <text:p text:style-name="Text_20_body">- <text:span text:style-name="T1">1</text:span> – павильон «Продовольственные товары».</text:p>
      <text:p text:style-name="Text_20_body"><text:span text:style-name="T1">В 2022 году работало 11 объектов сезонной сети:</text:span></text:p>
      <text:p text:style-name="Text_20_body">- согласно cхеме размещения функционировало 8 летних кафе:</text:p>
      <text:p text:style-name="Text_20_body">- «Шоколадница», (Варшавское шоссе, вл.160);</text:p>
      <text:p text:style-name="Text_20_body">- Ресторан «Огни Баку» (Варшавское ш., д.152., к.2);</text:p>
      <text:p text:style-name="Text_20_body">- кафе «Самарканд» (Варшавское ш., 143., к.5А);</text:p>
      <text:p text:style-name="Text_20_body">- Чайхана (Варшавское ш., 170А., стр.5);</text:p>
      <text:p text:style-name="Text_20_body">- кафе «Молодо-Зелено» (Варшавское ш., 141., к.10);</text:p>
      <text:p text:style-name="Text_20_body">- кафе «Room21» (Варшавское ш., 168);</text:p>
      <text:p text:style-name="Text_20_body">- «Бургер Кинг» (Варшавское ш., 153);</text:p>
      <text:p text:style-name="Text_20_body">- KFC (Варшавское ш., 160);</text:p>
      <text:p text:style-name="Text_20_body">- 1 киоск клубника-земляника;</text:p>
      <text:p text:style-name="Text_20_body">- 1 бахчевой развал;</text:p>
      <text:p text:style-name="Text_20_body">- 1 елочный базар.</text:p>
      <text:p text:style-name="Text_20_body">В соответствии с окружной целевой программой развития потребительского рынка и услуг Южного административного округа на территории района Чертаново Южное в 2022 году было открыто порядка 30 предприятий розничной торговли и услуг (перечислю наиболее востребованные нашими жителями):</text:p>
      <text:p text:style-name="Text_20_body">1. Супермаркет «Да!» (по адресу: ул. Дорожная, 13 с удобной парковкой);</text:p>
      <text:p text:style-name="Text_20_body">2. Продукты «Ермолино» (по двум адресам: Варшавское шоссе, д.143., Россошанский пр., 3);</text:p>
      <text:p text:style-name="Text_20_body">3. Магазин «Витаминная азбука» (Варшавское шоссе, д.168);</text:p>
      <text:p text:style-name="Text_20_body">4. «Пятерочка» (Варшавское шоссе, д.168);</text:p>
      <text:p text:style-name="Text_20_body">5. Магазин «Красное и белое» (Варшавское шоссе д.139);</text:p>
      <text:p text:style-name="Text_20_body">6. ВкусВилл (Варшавское ш., 170Е., кор.9);</text:p>
      <text:p text:style-name="Text_20_body">Открылось еще 5 пунктов выдачи товаров интернет сети WILDBERRIES, и 2 пункта ОZON. Активно развивается новый вид интернет торговли – постоматы.</text:p>
      <text:p text:style-name="Text_20_body">В рамках реализации социальной политики в сфере потребительского рынка и услуг ежегодно организовывается обслуживание социально – незащищенных групп населения:</text:p>
      <text:p text:style-name="Text_20_body">- оказываются льготные бытовые услуги (парикмахерские услуги, ремонт одежды, обуви, фото услуги), в данных мероприятиях участвовали 15 предприятий бытового обслуживания. За 2022 год было выдано 320 талонов на парикмахерские услуги.</text:p>
      <text:p text:style-name="Text_20_body">Кроме того, на мероприятия, приуроченные к знаменательным и памятным датам предоставляются цветы для возложения к местам Памяти, цветочные букеты юбилярам, инвалидам и ветеранам ВОВ.</text:p>
      <text:p text:style-name="Text_20_body">Для обслуживания лиц льготной категории по «социальной карте москвича» на территории района Чертаново Южное функционируют:</text:p>
      <text:p text:style-name="Text_20_body">- 9 предприятий службы быта;</text:p>
      <text:p text:style-name="Text_20_body">- 40 предприятий торговли.</text:p>
      <text:p text:style-name="Text_20_body">В целях информирования Правительства Москвы об актуальных ценах на группу социально-значимых продуктов (39 позиций), управа района в ежедневном режиме проводит мониторинг ценовой политики сети магазинов «Перекрёсток». Информация поступает в Росстат для дальнейшего информирования жителей города Москвы.</text:p>
      <text:p text:style-name="Text_20_body"><text:span text:style-name="T1">Работа региональной ярмарки</text:span></text:p>
      <text:p text:style-name="Text_20_body">В целях обеспечения жителей района продовольственными товарами по доступным ценам, и в соответствии с действующим законодательством, на территории района по адресу: Россошанский пр-д, вл.8 корп.2 продолжает функционировать «Региональная ярмарка».</text:p>
      <text:p text:style-name="Text_20_body">Организаторами «Региональной ярмарки» являются Департамент торговли и услуг города Москвы и ГБУ «Московские ярмарки» в соответствии с постановлением Правительства Москвы от 04.05.2011 № 172-ПП «Об утверждении порядка организации ярмарок и продажи товаров на них на территории города Москвы» (в ред. от 07.07.2016 № 400-ПП «О внесении изменений в постановления Правительства Москвы от 4 мая 2011 г. № 172-ПП и от 3 июля 2014 г. № 372-ПП»).</text:p>
      <text:p text:style-name="Text_20_body">С 2016 года полномочия по организации «ярмарок выходного дня» осуществляет ГБУ «Московские ярмарки», образованное распоряжением Правительства Москвы от 23.12.2015 № 758-РП «Об изменении ведомственного подчинения Государственного бюджетного учреждения культуры города Москвы «Московский городской центр реализации фестивальных и конкурсных программ».</text:p>
      <text:p text:style-name="Text_20_body">Ярмарка работает по вышеуказанному адресу (график работы с 10.00 до 20.00 ежедневно, кроме понедельника). Ярмарка рассчитана на 30 торговых мест.</text:p>
      <text:p text:style-name="Text_20_body">На ярмарке представлена сельскохозяйственная продукция из разных регионов России.</text:p>
      <text:p text:style-name="Text_20_body">Предприятия торговли, расположенные на территории района Чертаново Южное, активно принимали участие в сборе гуманитарной помощи в период тушения стихийных масштабных лесных пожаров в мещерских лесах Рязанской области. Для жителей пострадавших населенных пунктов и добровольческих групп-ликвидаторов, было передано свыше 1 тонны необходимой бутилированной воды, 1 тонны гречневой крупы, более 150 килограмм мясных консервов, растительного масла, более 10 000 комплектов одноразовой посуды. В оказании гуманитарной помощи приняли участие более 50 предприятий.</text:p>
      <text:p text:style-name="Text_20_body">Также хотелось бы отметить участие предприятий потребительского рынка в сборе гуманитарной помощи для мобилизованных граждан участников СВО и жителей Донбасса. Руководители данных предприятий награждены благодарственными письмами за подписью префекта Южного административного округа.</text:p>
      <text:p text:style-name="Text_20_body">Кроме того, предприятия торговли активно принимают участие в городских конкурсах на лучшее оформление объекта к государственным праздникам: День Победы, День Города, Новый год. Именно такие мероприятия позволяют создать в сером пространстве городской суеты атмосферу праздника. Тем самым улучшая и украшая наш любимый район.</text:p>
      <text:p text:style-name="Text_20_body">07.07.2022 года в городском конкурсе профессионального мастерства «Московские мастера» в номинации «Лучший пятновыводчик», проведенном Департаментом торговли и услуг, второе место было присуждено жителю нашего района, работнику химчистки «ДИАНА», Лютровник Оксане Юрьевне. Предприятие и номинант были награждены дипломами и грамотами за подписью Мэра Москвы С.С. Собянина, а также ценными подарками и премией.</text:p>
      <text:p text:style-name="Text_20_body">Под Новый год участие в реализации проекта «Московский Новогодний завтрак» приняли два предприятия нашего района («Практика Кофе» и «Молодо Зелено»). Молодые активные руководители данных предприятий сосредоточены на том, чтобы привлекать наших жителей и гостей к культуре питания вне дома, но с пользой для здоровья, исключая всякий «фаст фуд». Еда должна приносить не только гастрономическое наслаждение, но и эстетическое восхищение, соответственно и цена должна быть приемлемой! Предприятия приложили все возможные усилия и не остались незамеченными!</text:p>
      <text:p text:style-name="Text_20_body"><text:span text:style-name="T1">Торговые объекты</text:span></text:p>
      <text:p text:style-name="Text_20_body">В связи с внесением в 2019 году изменений в постановление Правительства Москвы от 11.12.2013 № 819-ПП, полномочия по выявлению, пресечению, сбору аналитических данных и материалов, а также по взысканию расходов, понесенных за снос самовольных построек, возложены на Государственную инспекцию по контролю за использованием объектов недвижимости города Москвы.</text:p>
      <text:p text:style-name="Text_20_body">Выездные мероприятия по мониторингу освобождаемых земельных участков совместно с Департаментом городского имущества города Москвы отделом по вопросам торговли и услуг управы района Чертаново Южное не проводились.</text:p>
      <text:p text:style-name="Text_20_body">В рамках реализации Постановления Правительства Москвы от 02.11.2012 г. № 614 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text:p>
      <text:p text:style-name="Text_20_body">За 2022 год силами собственника был демонтирован 1 незаконный объект:</text:p>
      <text:p text:style-name="Text_20_body">- ул. Академика Янгеля, д.6 кор.1 (Водомат 1,4 кв.м).</text:p>
      <text:p text:style-name="Text_20_body">Силами ГБУ «Автомобильные дороги ЮАО» демонтировано 50 незаконных объектов.</text:p>
      <text:p text:style-name="Text_20_body">Осуществление работ по благоустройству освобожденной территории после сноса самовольных построек, освобождения земельных участков в части касающейся, находится на контроле управы района Чертаново Южное.</text:p>
      <text:p text:style-name="Text_20_body"><text:span text:style-name="T1">Работа по пресечению незаконной предпринимательской деятельности (несанкционированная торговля)</text:span></text:p>
      <text:p text:style-name="Text_20_body">Борьба с несанкционированной торговлей является одним из приоритетных направлений работы отдела торговли и услуг управы района Чертаново Южное и ведется в ежедневном режиме.</text:p>
      <text:p text:style-name="Text_20_body">В 2022 году сотрудниками управы района Чертаново Южное совместно с представителями ОМВД и ОПОП района было проведено <text:span text:style-name="T1">128 рейдов</text:span> по выявлению фактов несанкционированной торговли.</text:p>
      <text:p text:style-name="Text_20_body">В ходе проверок было пресечено <text:span text:style-name="T1">11 фактов</text:span> продажи продукции в неустановленных местах и без соответствующей разрешительной документации.</text:p>
      <text:p text:style-name="Text_20_body">По каждому факту был составлен протокол об административном правонарушении и наложен штраф. Административная ответственность за совершение указанного правонарушения предусмотрена ст.11.13. Закона города Москвы от 21 ноября 2007 года № 45 «Кодекс города Москвы об административных правонарушениях».</text:p>
      <text:p text:style-name="Text_20_body">Сумма наложенных штрафов составляет <text:span text:style-name="T1">32500 рублей</text:span>. <text:span text:style-name="T1">Взыскано 32500 рублей, что составляет 100 %.</text:span></text:p>
      <text:p text:style-name="Text_20_body">Данный вопрос находится на особом контроле управы района Чертаново Южное и ОМВД РФ по г. Москве по району Чертаново Южное.</text:p>
      <text:p text:style-name="Text_20_body"><text:span text:style-name="T1">Социальная сфера</text:span></text:p>
      <text:p text:style-name="Text_20_body"><text:span text:style-name="T1">Ремонт квартир льготных категорий граждан, приспособление квартир инвалидов-колясочников.</text:span></text:p>
      <text:p text:style-name="Text_20_body">В 2022 году выполнен ремонт 2-х квартир ветеранов Великой Отечественной Войны 1941-1945 гг. на общую сумму 806847,47 тыс. рублей.</text:p>
      <text:p text:style-name="Text_20_body">Адаптирована одна квартира для инвалида-колясочника (ремонт балкона) на сумму 166258,59 тыс. рублей.</text:p>
      <text:p text:style-name="Text_20_body"><text:span text:style-name="T1">Ремонт жилых помещений для детей-сирот и детей, оставшихся без попечения родителей.</text:span></text:p>
      <text:p text:style-name="Text_20_body">В 2022 году в районе Чертаново Южное проведено выполнение ремонтных работ в 7-ми квартирах детей, оставшихся без попечения родителей, на общую сумму 2,9 млн. руб.</text:p>
      <text:p text:style-name="Text_20_body"><text:span text:style-name="T1">1. Оказание адресной социальной помощи нуждающимся жителям района льготной категории.</text:span></text:p>
      <text:p text:style-name="Text_20_body">В 2022 году Комиссией по оказанию адресной социальной помощи нуждающимся жителям района рассмотрено <text:span text:style-name="T1">530</text:span> заявлений на частичное возмещение затрат (материальная помощь) льготным категориям населения района, на общую сумму более <text:span text:style-name="T1">4189049 руб.</text:span> (<text:span text:style-name="T1">343750</text:span> тыс. руб. – управа района; <text:span text:style-name="T1">3845299</text:span> руб. – ОСЗН):</text:p>
      <text:p text:style-name="Text_20_body">- ветераны ВОВ, в том числе - вдовы ВОВ, малолетние узники фашистских концлагерей, жители блокадного Ленинграда и др.) – <text:span text:style-name="T1">4</text:span> чел.;</text:p>
      <text:p text:style-name="Text_20_body">- инвалиды общего заболевания (1, 2 и 3 групп), пенсионеры и др. – <text:span text:style-name="T1">443</text:span> человек;</text:p>
      <text:p text:style-name="Text_20_body">- многодетные семьи, одинокие матери (в которых мать по уходу за ребенком до 3-х лет), мать по уходу за ребенком-инвалидом и т. д. – <text:span text:style-name="T1">49 человек</text:span>;</text:p>
      <text:p text:style-name="Text_20_body">Из вышеперечисленных льготных категорий населения района материальную помощь получили <text:span text:style-name="T1">143</text:span> человека, имеющих статус «одинокие».</text:p>
      <text:p text:style-name="Text_20_body">В соответствии с решением Комиссии по оказанию адресной социальной помощи льготным категориям граждан района, в 2022 году была оказана материальная помощь на частичное погашение затрат лицам льготных категорий района (путем перечисления единовременной выплаты на лицевые счета):</text:p>
      <text:p text:style-name="Text_20_body">- на медицинские услуги (операции на замену хрусталика глаз, медицинское обследование, дорогостоящие медпрепараты для онкобольных и т.д. - <text:span text:style-name="T1">70 человек;</text:span></text:p>
      <text:p text:style-name="Text_20_body">- на предметы 1-й необходимости длительного пользования (холодильник, телевизор, стиральная машина, пылесос, мебель, газовые и электроплиты и т.д.) – <text:span text:style-name="T1">219 человек</text:span>;</text:p>
      <text:p text:style-name="Text_20_body">- на приборы учета воды и сантехническое оборудование, строительные материалы для косметического ремонта и пр. – <text:span text:style-name="T1">1 человек</text:span>;</text:p>
      <text:p text:style-name="Text_20_body">- с денежными потерями <text:span text:style-name="T1">– 1 человек</text:span>;</text:p>
      <text:p text:style-name="Text_20_body">- на смерть близкого человека – <text:span text:style-name="T1">30 человек.</text:span></text:p>
      <text:p text:style-name="Text_20_body">Так же, в 2022 году Комиссией по оказанию адресной социальной помощи нуждающимся жителям района, рассмотрено <text:span text:style-name="T1">3</text:span> заявления на оказание адресной социальной помощи гражданам, проживающим в пострадавшем от пожара (ликвидации пожара) единственном жилом помещении населению района, на общую сумму <text:span text:style-name="T1">210 000 руб.</text:span></text:p>
      <text:p text:style-name="Text_20_body">Ежемесячно в течение всего года жителям района льготных категорий выделяются от управы талоны на получение бесплатных социально – бытовых услуг (стрижка, ремонт обуви, ремонт одежды).</text:p>
      <text:p text:style-name="Text_20_body">В течение 2022 года по линии социальной службы ГБУ ТЦСО «Чертаново» филиала «Чертаново Южное» оказана адресная социальная помощь 427 жителям района в виде электронного социального сертификата на продукты питания стоимостью 2000 условных баллов.</text:p>
      <text:p text:style-name="Text_20_body">В рамках празднования 77 годовщины Победы в Великой Отечественной войне 1941-1945 гг. были проведены различные мероприятия - это и флешмобы, и видео поздравления ветеранов, и литературно-музыкальные композиции и многое другое. Участникам и инвалидам ВОВ вручены продуктовые наборы.</text:p>
      <text:p text:style-name="Text_20_body"><text:span text:style-name="T4">В декабре 2022 года для льготных категорий населения (малообеспеченные), а также для семей мобилизованных граждан, участвующих в СВО, были выданы билеты на новогодние представления и сладкие подарки детям.</text:span></text:p>
      <text:p text:style-name="Text_20_body"><text:span text:style-name="T1">Ремонт и оснащение помещений Совета ветеранов</text:span></text:p>
      <text:p text:style-name="Text_20_body">Для работы совета ветеранов используется 11 помещений, где располагается 12 первичных организаций.</text:p>
      <text:p text:style-name="Text_20_body">Продолжается работа по переводу помещений из жилого фонда в нежилой. Содержание и абонентская плата за телефон осуществляется управой за 11 помещений.</text:p>
      <text:p text:style-name="Text_20_body"><text:span text:style-name="T1">Физкультурно-оздоровительная работа в районе</text:span></text:p>
      <text:p text:style-name="Text_20_body">В соответствии с правовыми актами города Москвы управа района Чертаново Южное обеспечивает и координирует ведение государственным бюджетным учреждением спортивно - досуговым центром «Чертаново Южное» города Москвы с 01.04.2022г. ГБУ центр досуга «Личность», подведомственным префектуре ЮАО, организацию досуговой, социально - воспитательной, физкультурно – оздоровительной и спортивной работы с населением по месту жительства.</text:p>
      <text:p text:style-name="Text_20_body">В течение 2022 года в Государственном бюджетном учреждении действовало <text:span text:style-name="T1">12 досуговых и 11 спортивных формирований</text:span>, деятельность которых направлена на население, включающее в себя детей от 1,5 лет, школьников, подростков, молодежь, взрослое население, а также людей старше 55 лет, в том числе людей с ограниченными возможностями жизнедеятельности.</text:p>
      <text:p text:style-name="Text_20_body"><text:span text:style-name="T1">Общее количество постоянно занимающихся в клубах и секциях составило 828 человек.</text:span></text:p>
      <text:p text:style-name="Text_20_body">В результате деятельности ГБУ Центра досуга «Личность» структурное подразделение № 4 в 2022 году в районе было проведено <text:span text:style-name="T1">213 мероприятий</text:span> с охватом населения <text:span text:style-name="T1">более 5,8 тыс. человек</text:span>, из них:</text:p>
      <text:p text:style-name="Text_20_body">- <text:span text:style-name="T1">165</text:span> физкультурных мероприятий;</text:p>
      <text:p text:style-name="Text_20_body">-<text:span text:style-name="T1">48</text:span> фестивалей, смотров, конкурсов, иных культурно-массовых, общественно и социально-значимых мероприятий.</text:p>
      <text:p text:style-name="Text_20_body">Проводится работа с малообеспеченными семьями, инвалидами и несовершеннолетними, состоящими на учете КДН и ЗП.</text:p>
      <text:p text:style-name="Text_20_body"><text:span text:style-name="T1">В 2022 году</text:span> 269 человека приняли участие в 39 различных окружных и городских мероприятиях. Заняли 29 призовых мест, в том числе:</text:p>
      <text:p text:style-name="Text_20_body">- первое место в Первенстве ЮАО по лыжным гонкам (в том числе выполнение нормативов комплекса ГТО) в рамках Всероссийской акции «Лыжня России – 2022»;</text:p>
      <text:p text:style-name="Text_20_body">- первое место в Окружном этапе Московской комплексной межокружной Спартакиады «Мир равных возможностей» по дартс (спорт лиц с поражением ОДА)</text:p>
      <text:p text:style-name="Text_20_body"><text:bookmark-start text:name="id__Hlk124437025"/>- четыре первых места в разных дисциплинах в<text:bookmark-end text:name="id__Hlk124437025"/> Спартакиаде в рамках Московской декады инваспорта, посвященная международному «Дню инвалида»</text:p>
      <text:p text:style-name="Text_20_body">- первое место в Конкурсе детского рисунка «Новогодняя атмосфера юга 3.0»</text:p>
      <text:p text:style-name="Text_20_body">- победа в номинации: «За артистизм и творческое вдохновение» Окружной Фестивале конкурс национальностей «Народы Российской Федерации» ЮАО города Москвы</text:p>
      <text:p text:style-name="Text_20_body">- <text:bookmark-start text:name="id__Hlk124436671"/>четыре вторых места в разных возрастных категориях в Первенстве ЮАО по лыжным гонкам (в том числе выполнение нормативов комплекса ГТО) в рамках Всероссийской акции «Лыжня России – 2022»;<text:bookmark-end text:name="id__Hlk124436671"/></text:p>
      <text:p text:style-name="Text_20_body">- второе место в Окружном этапе Московской комплексной межокружной Спартакиады «Мир равных возможностей» по дартс (спорт лиц с поражением ОДА)</text:p>
      <text:p text:style-name="Text_20_body">- второе место в Конкурсе детского рисунка «Новогодняя атмосфера юга 3.0»</text:p>
      <text:p text:style-name="Text_20_body">- второе место в Военно-Тактической игре «Тактика Real time»</text:p>
      <text:p text:style-name="Text_20_body">- третье место Окружном этапе соревнований по шахматам в рамках Московской межокружной Спартакиады «Спорт для всех»</text:p>
      <text:p text:style-name="Text_20_body">- два третьих места в разных возрастных категориях в Первенстве ЮАО по лыжным гонкам (в том числе выполнение нормативов комплекса ГТО) в рамках Всероссийской акции «Лыжня России – 2022»;</text:p>
      <text:p text:style-name="Text_20_body">- второе место в Окружных соревнованиях по настольному теннису для инвалидов всех категорий</text:p>
      <text:p text:style-name="Text_20_body">- третье место в Окружных соревнованиях по настольному теннису для инвалидов всех категорий</text:p>
      <text:p text:style-name="Text_20_body">- четыре вторых места в разных дисциплинах в Спартакиаде в рамках Московской декады инваспорта, посвященные международному «Дню инвалида»</text:p>
      <text:p text:style-name="Text_20_body">- пять третьих мест в разных дисциплинах в Спартакиаде в рамках Московской декады инваспорта, посвященная международному «Дню инвалида»</text:p>
      <text:p text:style-name="Text_20_body">В районе более 40 лет существует хоккейный клуб, который с 2015 года называется ХК «Аннино». Клуб базируется на спортивной площадке по адресу: Варшавское ш., д. 158, корп. 1. Детей и подростков от 5 до 16 лет, в том числе из малообеспеченных семей, на бесплатной основе тренирует Павлов Николай Федорович, который является основателем и идейным вдохновителем команды. Команда занимает призовые места, защищая честь района на окружных и городских соревнованиях по хоккею и роллеркею. В сезоне 2021-2022 гг. команда района заняла 3 место в среднем возрасте в окружном турнире «Золотая шайба» и в Первенстве Москвы по хоккею, в Спартакиаде Москвы по хоккею в возрастной группе 2007-2008г. - 3 место. В Чемпионате Москвы по хоккею МДДХЛ в возрастной группе 2007-2008 заняли 1 место. Управой района оказывается помощь и содействие в различных вопросах. Выделено время для занятий на катке с искусственным льдом по адресу: Варшавское шоссе, 158-2. Каток был построен по просьбе инициативной группы Хоккейной Команды "Аннино", которую поддержал Мэр Москвы С.С. Собянин. Торжественное открытие катка состоялось осенью 2020 года. В межсезонье и летом на площадке проводятся тренировки по роллеркею.</text:p>
      <text:p text:style-name="Text_20_body">Так же управой района заключены договора социального заказа с тремя социально ориентированными некоммерческими организациями, которые работают с населением по месту жительства:</text:p>
      <text:p text:style-name="Text_20_body">В региональной общественной организации социально – педагогическом комплексе «Форпост в Лужниках» - клуб ОСО «Десантер<text:span text:style-name="T1">»</text:span> в 2022 году:</text:p>
      <text:p text:style-name="Text_20_body">- проведено 62 мероприятия;</text:p>
      <text:p text:style-name="Text_20_body">- 6 групп различной направленности;</text:p>
      <text:p text:style-name="Text_20_body">- количество занимающихся 97 человек;</text:p>
      <text:p text:style-name="Text_20_body">В региональной спортивной общественной организации «Федерация Таэквон-до «Юг» в 2022 году:</text:p>
      <text:p text:style-name="Text_20_body">- поведено 109 мероприятий;</text:p>
      <text:p text:style-name="Text_20_body">- 12 групп, 4 секции;</text:p>
      <text:p text:style-name="Text_20_body">- количество занимающихся 220 человек;</text:p>
      <text:p text:style-name="Text_20_body">- количество тренирующихся в тренажерном зале 60 человек.</text:p>
      <text:p text:style-name="Text_20_body">В Хуторском казачьем обществе «Чертаново Южное» в 2022 году:</text:p>
      <text:p text:style-name="Text_20_body">- поведено 39 мероприятий;</text:p>
      <text:p text:style-name="Text_20_body">- количество занимающихся 102 человека;</text:p>
      <text:p text:style-name="Text_20_body">Общее количество посетителей НКО за 2022 год – более 1000 человек.</text:p>
      <text:p text:style-name="Text_20_body"><text:span text:style-name="T1">Работа с общественными советниками</text:span></text:p>
      <text:p text:style-name="Text_20_body">На сегодняшний день в районе <text:span text:style-name="T1">304 общественных советника</text:span>.</text:p>
      <text:p text:style-name="Text_20_body">В 2022 году с участием Общественных советников проведено 56 районных мероприятий, в которых приняли участие более 5200 человек.</text:p>
      <text:p text:style-name="Text_20_body">За 2022 год общественные советники приняли участие в окружных и городских мероприятиях:</text:p>
      <text:p text:style-name="Text_20_body">03.09.2022 приняли участие в Диктанте Победы</text:p>
      <text:p text:style-name="Text_20_body">21.06.2022 приняли участие в окружном мероприятии Вахта памяти на Автозаводской площади, посвященном Дню памяти и скорби;</text:p>
      <text:p text:style-name="Text_20_body">22.06.2022 приняли участие в окружном мероприятии Вахта памяти в Александровском саду, посвященном Дню памяти и скорби;</text:p>
      <text:p text:style-name="Text_20_body">03.09.2022 участвовали в окружной вахте памяти ко Дню солидарности в борьбе с терроризмом (Автозаводская площадь)</text:p>
      <text:p text:style-name="Text_20_body">03-08.11.2022 – приняли участие в Большом энтографическом диктанте.</text:p>
      <text:p text:style-name="Text_20_body">06.09.2022 в народном парке "Покровский" стартовал проект Аллеи Славы. В торжественной обстановке была высажена первая рябина в память о легендарном советском разведчике Алексее Николаевиче Ботяне (герой РФ), который прожил в нашем районе около 50 лет. В акции приняли участие учащиеся, кадеты, юнармейцы школ 1526, 924, 504, 629, муниципальные депутаты, актив районного совета ветеранов, общественные советники управы района Чертаново Южное, представители посольской станицы Чертановская Волжского казачества, представители бизнеса района и жители близлежащих домов. Почётными гостями были дочь ветерана внешней разведки Ирина Ботян, советник при Президенте России по межнациональным отношениям, доктор наук, профессор Кандыбович С. Л. (земляк нашего Героя России), сопредседатель Благотворительного Фонда имени Подольских курсантов - Бабакова И. В.</text:p>
      <text:p text:style-name="Text_20_body">04.12.2022 в школе № 1526, при поддержке фонда Подольских Курсантов, состоялась акция, приуроченная ко Дню Героев Отечества (показ художественного фильма «Подольские курсанты»).</text:p>
      <text:p text:style-name="Text_20_body">Общественные советники принимали активное участие в районных мероприятиях: в «Вахте Памяти» (22.02, 06.05, 22.06, 08.09, 05.12), общегородских мемориально-патронатных акциях по уходу за памятниками, мемориальными досками, памятными знаками и захоронениями участников Великой Отечественной войны, обороны Москвы, народного ополчения, военачальников, Героев Советского Союза и Российской Федерации, посвященных 81-й годовщине битвы под Москвой и Дню Героев Отечества.</text:p>
      <text:p text:style-name="Text_20_body">Общественные советники, а также занимающиеся в секциях Московского долголетия, активно участвуют в сборе гуманитарной помощи для жителей Донбасса и военнослужащих СВО.</text:p>
      <text:p text:style-name="Text_20_body">Глава управы проводит ежемесячные встречи с общественными советниками для обсуждения насущных вопросов. Самых активных общественных советников глава управы лично поздравляет с днем рождения и юбилеем.</text:p>
      <text:p text:style-name="Text_20_body">От префектуры ЮАО самые активные общественные советники получили новогодние подарки.</text:p>
      <text:p text:style-name="Text_20_body">По итогам 2022 года грамотой префекта и памятным подарком награждены: Леонова Н.А., Демидова Р.Ш., Максимова Г.А., Медведева Н.А.</text:p>
      <text:p text:style-name="Text_20_body"><text:span text:style-name="T1">Работа с Молодежной палатой района</text:span></text:p>
      <text:p text:style-name="Text_20_body">В районе Чертаново Южное работает Молодежная палата, которая осуществляет волонтёрскую и политико-просветительную работу, а также регулярно пополняется новыми членами, резервистами и активистами. В результате активной работы по привлечению в Молодежный парламент нового актива, за 2022 год в состав Молодёжной палаты Чертаново Южное приняли 4 новых члена, 2 резервиста и 3 претендента. На данный момент Молодежная палата состоит из 13 человек.</text:p>
      <text:p text:style-name="Text_20_body">Молодежная палата района Чертаново Южное принимает участие в окружных и городских мероприятиях. Также организует и проводит районные мероприятия.</text:p>
      <text:p text:style-name="Text_20_body">В 2022 году члены Молодежной палаты приняли участие в различных акциях и мероприятиях:</text:p>
      <text:p text:style-name="Text_20_body">- 22.06.2022 в день памяти и скорби члены и активисты Молодежной палаты Чертаново Южное провели патриотическую акцию, возложили цветы к памятнику Великой Отечественной войны;</text:p>
      <text:p text:style-name="Text_20_body">- с 21.06.2022 по 30.08.2022 каждые выходные члены Молодежной палаты Чертаново Южное принимали активное участие в программе Мэра Москвы «Наш двор-добрые соседи». В июле 2 члена нашей Молодежной палаты вошли в топ лучших лидеров Нашего двора и были награждены поездкой в Ярославль. Парламентарии Чертаново Южное вошли в топ 300 активных участников программы «Наш двор - добрые соседи», поэтому были поощрены поездкой в парк развлечений «Хотьково»;</text:p>
      <text:p text:style-name="Text_20_body">- 27.08.2022 провели заключительное мероприятие в рамках программы «спортивные сезоны»;</text:p>
      <text:p text:style-name="Text_20_body">- 30.09.2022 парламентарии Чертаново Южное в составе делегации Молодёжного парламента города Москвы посетили митинг-концерт "Мы вместе";</text:p>
      <text:p text:style-name="Text_20_body">- 14.10.2022 Молодежная палата Чертаново Южное совместно с ребятами из Чеховского районного детского дома строили кормушки для птиц;</text:p>
      <text:p text:style-name="Text_20_body">- 03.11.2022 на кануне праздника «День народного единства» провели КВИЗ-игру «Россия без границ» для ребят из центра досуга «Личность»;</text:p>
      <text:p text:style-name="Text_20_body">- 04.12.2022 был осуществлён сбор гуманитарной помощи для наших солдат мобилизованных в зону СВО и жителей, проживающих на территории ДНР и ЛНР;</text:p>
      <text:p text:style-name="Text_20_body">- 16.12.2022 члены Молодежной палаты района провели презентацию для привлечения нового актива в палату;</text:p>
      <text:p text:style-name="Text_20_body">- 23.12.2022 для увеличения политической грамотности школьников парламентарии провели КВИЗ-игру «Россия без границ» в ГБОУ школа №1245;</text:p>
      <text:p text:style-name="Text_20_body">Молодежная палата регулярно встречается с главой управы и Советом депутатов, принимает активное участие в общественной жизни района, участвует в окружных и городских спортивных и досуговых мероприятиях, занимая призовые места.</text:p>
      <text:p text:style-name="Text_20_body">Все члены Молодежной палаты зарегистрированы и ведут работу на молодежном портале «Движок». Блогер Молодёжной палаты Чертаново Южное регулярно освещает деятельность палаты в группе социальной сети Вконтакте.</text:p>
      <text:p text:style-name="Text_20_body">Все вопросы возникающие между управой района и Молодежной палатой решаются оперативно. Все настроены на продуктивную работу и благоприятное сотрудничество.</text:p>
      <text:p text:style-name="Text_20_body"><text:span text:style-name="T1">Работа комиссии по делам несовершеннолетних и защите их прав</text:span></text:p>
      <text:p text:style-name="Text_20_body">Комиссия по делам несовершеннолетних и защите их прав района образована и действует на основании распоряжения главы управы от 14.11.2016, внесены изменения распоряжением главы управы от 14.06.2022. Численный состав комиссии 17 человек. Председателем комиссии является глава управы.</text:p>
      <text:p text:style-name="Text_20_body">В 2022 году Комиссией по делам несовершеннолетних и защите их прав района Чертаново Южное проведено <text:span text:style-name="T1">29 з</text:span>аседаний, 4 из которых координационные. На заседаниях было рассмотрено <text:span text:style-name="T1">121</text:span> организационно-профилактических вопросов, <text:span text:style-name="T1">147</text:span> материалов в отношении несовершеннолетних, <text:span text:style-name="T1">140</text:span> материалов в отношении взрослых лиц. Было вынесено: 646 постановлений (о назначении штрафа - 89, о назначении предупреждения -76, о применении мер общественного воздействия и проведении профилактических мероприятий - 436, о прекращении производства - 52, о принудительном взыскании штрафа (по неоплаченным вовремя штрафам) - 0), общая сумма наложенных за 2022 год штрафов составляет 111500 рублей (взыскано 108500 рублей); 1018 определений (о назначении даты рассмотрения и вызове лиц - 561, о переносе рассмотрения - 270, о приводе 119, о взыскании штрафа с законных представителей 57, о возврате - 9, о направлении по подведомственности – 2, о рассрочке наложенного штрафа - 0),.</text:p>
      <text:p text:style-name="Text_20_body">Вне заседаний сотрудниками комиссии рассмотрено 583 обращений граждан (прием населения, оказание психолого-педагогической помощи и консультаций) – 63 несовершеннолетних, 119 родителя и лиц, их заменяющим, иных граждан и представителей организаций– 401 человек.</text:p>
      <text:p text:style-name="Text_20_body">На учете в КДН и ЗП района Чертаново Южное состоит <text:span text:style-name="T1">22</text:span> несовершеннолетних (в течение года проводилась работа с <text:span text:style-name="T1">112</text:span> несовершеннолетними, поставлено на учет <text:span text:style-name="T1">26</text:span>, снято <text:span text:style-name="T1">23</text:span>, из них по исправлению <text:span text:style-name="T1">16</text:span> и 6 семей, где 8 из 8 родителей не исполняют свои обязанности по содержанию, обучению и воспитанию 12 детей. В течение года работа велась с <text:span text:style-name="T1">17</text:span> семьями, поставлено на учет <text:span text:style-name="T1">9,</text:span> снято с учета <text:span text:style-name="T1">11</text:span>, из них по исправлению <text:span text:style-name="T1">9</text:span>.</text:p>
      <text:p text:style-name="Text_20_body">Положительная динамика прослеживается в работе комиссии по делам несовершеннолетних: количество несовершеннолетних и семей осталось на прежнем уровне, увеличилось количество поручений, предусмотренных в постановлениях Комиссии с 1378 до 1641, из них исполнены в полном объеме с 1305 до 1609.</text:p>
      <text:p text:style-name="Text_20_body"><text:span text:style-name="T1">Взаимодействие управы с жителями района</text:span></text:p>
      <text:p text:style-name="Text_20_body">В 2022 году в управу района поступило 2730 обращений граждан по различным каналам связи.</text:p>
      <text:p text:style-name="Text_20_body">· Из МГД-8; префектуры – 2057;</text:p>
      <text:p text:style-name="Text_20_body">· напрямую от граждан - 138;</text:p>
      <text:p text:style-name="Text_20_body">· на сайт управы - 459;</text:p>
      <text:p text:style-name="Text_20_body">· на прием главы управы – 68;</text:p>
      <text:p text:style-name="Text_20_body">Все обращения рассмотрены в установленные сроки.</text:p>
      <text:p text:style-name="Text_20_body">Тематический анализ поступивших в управу района обращений показал, что наибольшее число обращений поступило по вопросам содержания и эксплуатации жилого фонда, капитального ремонта, оплаты ЖКХ, содержания территории и благоустройства.</text:p>
      <text:p text:style-name="Text_20_body">Регистрация и обработка обращений из вышестоящих организаций и жителей происходит в программе Электронного документооборота Правительства Москвы. Работа с обращениями граждан в управе района осуществляется в соответствии с Федеральным законом от 02.05.2006 года N 59-Ф3 «О порядке рассмотрения обращений граждан Российской Федерации».</text:p>
      <text:p text:style-name="Text_20_body">Исполнение поручений по письменным обращениям граждан находятся на особом контроле главы управы.</text:p>
      <text:p text:style-name="Text_20_body">На портал «Наш город» за 2022 год поступило всего 7009 обращения: (за 2021г. – 8364 обращений)</text:p>
      <text:p text:style-name="Text_20_body">Дворы – 3459 (2021г. - 4294);</text:p>
      <text:p text:style-name="Text_20_body">МКД – 2624 (2021г. - 2 977);</text:p>
      <text:p text:style-name="Text_20_body">Дороги – 387 (2021г. - 628);</text:p>
      <text:p text:style-name="Text_20_body">Городские объекты – 342 (2021г. - 298);</text:p>
      <text:p text:style-name="Text_20_body">Транспорт – 12 (2021г. - 4);</text:p>
      <text:p text:style-name="Text_20_body">Торговля – 6 (2021г. - 3);</text:p>
      <text:p text:style-name="Text_20_body">Парки, скверы, ООПТ – 137 (2021г. -147);</text:p>
      <text:p text:style-name="Text_20_body">Стройка – 32 (2021г.- 1);</text:p>
      <text:p text:style-name="Text_20_body">Учреждения – 10 (2021г. – 1).</text:p>
      <text:p text:style-name="Text_20_body">Все обращения, поступившие на городской портал «Наш город» отрабатываются в регламентный срок – 8 дней.</text:p>
      <text:p text:style-name="Text_20_body">Вопрос исполнительской дисциплины еженедельно заслушивается на совещаниях главы управы. Заместители главы управы, начальники отделов несут персональную ответственность за качественное и своевременное исполнение документов сотрудниками своих подразделений.</text:p>
      <text:p text:style-name="Text_20_body"><text:span text:style-name="T1">Назначение мест отбывания наказания по исправительным и обязательным работам</text:span></text:p>
      <text:p text:style-name="Text_20_body">В соответствии с п.2.9.20 постановления Правительства Москвы от 24 февраля 2010 года No157-ПП «О полномочиях территориальных органов исполнительной власти города Москвы», управа района совместно с филиалом № 15 ФКУ УИИ УФСИН России по г. Москве ежегодно утверждает перечень предприятий и организаций, определяемых в качестве мест отбывания наказания в виде исправительных и обязательных работ на территории района.</text:p>
      <text:p text:style-name="Text_20_body">В перечень было включена организация ГБУ «Жилищник района Чертаново Южное», предоставляющая места для отбывания наказания в виде исправительных и обязательных работ: эксплуатационные участки, сезонные работы по благоустройству, озеленению, очистке улиц; земляные работы, погрузочно-разгрузочные и другие подсобные работы, не требующие особой квалификации.</text:p>
      <text:p text:style-name="Text_20_body">В 2022 году в ГБУ «Жилищник района Чертаново Южное» отбыли наказание 41 человек: 20 человек в виде обязательных работ и 12 человек в виде исправительных работ, направленных филиалом № 16 ФКУ УИИ УФСИН России по г. Москве.</text:p>
      <text:p text:style-name="Text_20_body">Также 9 чел. отбыли наказание в виде обязательных работ, направленных в ГБУ «Жилищник района Чертаново Южное» Чертановским отделом ССП УФССП РФ по г. Москве.</text:p>
      <text:p text:style-name="Text_20_body"><text:span text:style-name="T1">Работа административной комиссии управы района Чертаново Южное</text:span></text:p>
      <text:p text:style-name="Text_20_body">В 2022 году в Административную комиссию управы района Чертаново Южное города Москвы по делам об административных правонарушениях из контрольных органов материалы не поступали.</text:p>
      <text:p text:style-name="Text_20_body"><text:span text:style-name="T1">О работе управы района в сфере противодействия коррупции.</text:span></text:p>
      <text:p text:style-name="Text_20_body">В управе района Чертаново Южное постоянно проводится мониторинг антикоррупционного законодательства и осуществляется приведение правовых актов управы в соответствии с федеральными законами и иными нормативными правовыми актам РФ в сфере противодействия коррупции.</text:p>
      <text:p text:style-name="Text_20_body">С государственными гражданскими служащими управы района Чертаново Южное города Москвы проводится разъяснительная работа, связанная с антикоррупционным просвещением в целях ознакомления с вступившими в силу изменениями, внесенными в нормативно-правовые акты Российской Федерации и города Москвы по противодействию коррупции и оказания помощи в принятии правильных действий для разрешения, либо предотвращения конфликтных ситуаций. В целях профилактики и предупреждения коррупции в сфере жилищно-коммунального хозяйства и благоустройства еженедельно на оперативных совещаниях с участием ГБУ города Москвы «Жилищник района Чертаново Южное» проводится разъяснительная работа, доводится информация о недопустимости нарушений требований федерального законодательства о противодействии коррупции и мерах наказания в рамках уголовно-процессуального и административного законодательства. При поступлении на государственную гражданскую службу служащие в обязательном порядке знакомятся с законодательством о противодействии коррупции; оказывается, необходимая методическая помощь руководителями служб. Лица, вновь поступающие на государственную гражданскую службу, предоставляют сведения о своих доходах, об имуществе и обязательствах имущественного характера и расходах, а также членов семьи. В целях оценки коррупционных рисков, выявления сфер деятельности в управе района утвержден «Список должностей государственной гражданской службы города Москвы, при замещении которых государственные гражданские служащие города Москвы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Информация о доходах и расходах государственных гражданских служащих управы за 2021 год размещена на официальном сайте управы в разделе «Противодействие коррупции». В 2022 году обращений граждан по вопросу нарушения сотрудниками управы законодательства о противодействии коррупции не поступало. Взаимодействие с общественными организациями по вопросам противодействия коррупции в районе проводится постоянно в рамках запланированных мероприятий. При проведении проверок в управе по вопросам предупреждения и противодействия коррупции уполномоченным представителям контрольно-надзорных и правоохранительных органов оказывается содействие в полном объеме с предоставлением необходимой документации. Проверка достоверности и полноты предоставляемых государственными гражданскими служащими управы сведений о доходах, расходах, об имуществе и обязательствах имущественного характера, а также сведения от доходах, расходах, об имуществе и обязательствах имущественного характера своих супруги (супруга), несовершеннолетних детей осуществляется Управлением государственной службы и кадров префектуры Южного административного округа в соответствии положениями Федерального закона от 27.07.2004 №79-ФЗ «О государственной гражданской службе Российской Федерации», Закона города Москвы от 26.01.2005 № 3 «О государственной гражданской службе города Москвы». В целях формирования у государственных гражданских служащих управы района негативного отношения к коррупционному поведению, руководителями служб постоянно проводится разъяснительная работа о применении санкций за противоправное поведение, а также порядок действий сотрудника при получении предложения, которое может восприниматься как дача взятки.</text:p>
      <text:p text:style-name="Text_20_body">В 2022 году уведомлений о случаях склонения государственных гражданских служащих не поступало.</text:p>
      <text:p text:style-name="Text_20_body">В управе района в 2022 году меры, направленные на соблюдение государственной тайны и конфиденциальной информации, обеспечивались службой режима секретности, делопроизводства. Нарушений требования законодательства не выявлено. Отделом бухгалтерского учета, организации и проведения конкурсов и аукционов, руководителями, специалистами экономической службы управы в 2022 году во исполнение требований Федерального закона от 05.04.2013No 44-ФЗ проводился мониторинг нарушений антимонопольного законодательства в сфере закупок товаров, работ, услуг для обеспечения государственных и муниципальных нужд; мониторинг рыночных цен. С учетом предложений и комплекса мер вырабатывался механизм защиты интересов заказчика и поставщика. На сайте управы в разделе «Противодействие коррупции» имеется подраздел «обратная связь для сообщений о фактах коррупции». Сообщений на сайт, а также в управу района, с сообщениями о совершении каких-либо коррупционных правонарушений, не поступало. Мониторинг мер, принятых управой района, по созданию условий для повышения уровня правосознания граждан и популяризации антикоррупционных стандартов поведения осуществляется в установленные сроки путем размещения информационного стенда о противодействии коррупции, а также на заседаниях Рабочей группы по противодействию коррупции. С целью повышения уровня правосознания граждан и популяризации антикоррупционных стандартов поведения на сайте управы в разделе «Противодействие коррупции» размещены нормативно-правовые акты в сфере противодействия коррупции. Информация, размещенная во вкладке «Противодействие коррупции» на официальном сайте управы района Чертаново Южное города Москвы, размещена в соответствии с действующим законодательством о противодействии коррупции.</text:p>
      <text:p text:style-name="Text_20_body"><text:span text:style-name="T1">Организационная работа управы</text:span></text:p>
      <text:p text:style-name="Text_20_body">В 2022 году была проведена работа по составлению общих и запасных списков кандидатов в присяжные заседатели для Московского городского суда, Московского и Третьего окружных военных судов и районного суда.</text:p>
      <text:p text:style-name="Text_20_body">Ежемесячно проводились заседания Координационного Совета, на которых рассматривались вопросы социально-экономического развития и жизнеобеспечения населения территории района.</text:p>
      <text:p text:style-name="Text_20_body">В соответствии с Указом Мэра № 34 «О мерах по обеспечению учета населения города Москвы и предоставлению сведений о численности избирателей, участников референдума» ежемесячно проводится работа по учету населения.</text:p>
      <text:p text:style-name="Text_20_body">В соответствии со ст.13 Федерального Закона от 09.02.2009 № 8-ФЗ «Об обеспечении доступа к информации о деятельности государственных органов и органов местного самоуправления», на сайте управы района размещена информация о руководителях управы района с указанием графика приема, структурных подразделениях, о нормотворческой деятельности управы района, о состоянии защиты населения и территории от чрезвычайных ситуаций, информация о работе с обращениями граждан, противодействии коррупции, публичных слушаниях и общественных обсуждениях. На сайте размещены обязательные баннеры со ссылками на официальные сайты органов власти. В новостном блоке публикуются материалы о деятельности Правительства Москвы, окружные новости, новости района. Обо всех изменениях в районе и проводимых мероприятиях управа района оперативно информировала жителей.</text:p>
      <text:p text:style-name="Text_20_body">2022 году состоялись два выступления в прямом радио-эфире главы управы на радиостанции «Говорит Москва», одно дежурство главы управы на прямой телефонной связи Правительства Москвы.</text:p>
      <text:p text:style-name="Text_20_body"><text:span text:style-name="T1">Выборы в Совет депутатов муниципального округа Чертаново Южное</text:span></text:p>
      <text:p text:style-name="Text_20_body">11 сентября 2022 года состоялись выборы в Совет депутатов муниципального округа Чертаново Южное города Москвы.</text:p>
      <text:p text:style-name="Text_20_body">На выборах в Совет депутатов муниципального округа Чертаново Южное было образованно 35 избирательных участков, расположенных в 13 зданиях школ района, а также были определены 3 резервных места голосования для передислокации участковых избирательных комиссий в случае возникновения чрезвычайных ситуаций.</text:p>
      <text:p text:style-name="Text_20_body">В голосовании по двум избирательным округам приняли участие 29965 чел.:</text:p>
      <text:p text:style-name="Text_20_body">- по первому избирательному округу – 15571 избиратель, что составило 32,9% явки;</text:p>
      <text:p text:style-name="Text_20_body">- по второму избирательному округу – 14394 избирателя, что составило 31,5% явки.</text:p>
      <text:p text:style-name="Text_20_body">В 2022 году общее количество избирателей, проголосовавших с помощью дистанционного электронного голосования, составило 22993 человека (76,7% от общего количества проголосовавших).</text:p>
      <text:p text:style-name="Text_20_body">Все избирательные участки были полностью оснащены необходимой оргтехникой и канцтоварами.</text:p>
      <text:p text:style-name="Text_20_body">В 2022 году впервые работа участковых избирательных комиссий осуществлялась по электронным спискам избирателей с применением автоматизированных рабочих мест (АРМ).</text:p>
      <text:p text:style-name="Text_20_body">В Совет муниципальных депутатов района Чертаново Южное вошли 10 человек, выдвинутые Политической партией «Единая Россия»</text:p>
      <text:p text:style-name="Text_20_body"><text:span text:style-name="T1">Взаимодействие с Советом депутатом муниципального округа Чертаново Южное</text:span></text:p>
      <text:p text:style-name="Text_20_body">За минувший год глава управы принял участие в 21 заседании Совета депутатов, из них в 7 внеочередных и 1 организационное (после подведения итогов выборов в Совет депутатов МО Чертаново Южное).</text:p>
      <text:p text:style-name="Text_20_body">В 2022 году управой района на рассмотрение Совета депутатов было представлено 11 вопросов, из них:</text:p>
      <text:p text:style-name="Text_20_body">- 4 о согласовании ежеквартального сводного районного календарного плана по досуговой, социально-воспитательной, физкультурно-оздоровительной и спортивной работе с населением по месту жительства;</text:p>
      <text:p text:style-name="Text_20_body">- 2 о победителе конкурса на право заключения договора на безвозмездной основе на реализацию социальных программ (проектов) по организации досуговой, социально-воспитательной, физкультурно-оздоровительной и спортивной работы с населением по месту жительства в нежилом помещении, находящемся в собственности города Москвы по адресам: ул. Россошанская, д. 4, корп. 2, ул. Россошанская, д. 4, корп. 4.</text:p>
      <text:p text:style-name="Text_20_body">- 4 о согласовании реализации мероприятий за счет средств стимулирования управы района Чертаново Южное на общую сумму 1243677,00 рублей.</text:p>
      <text:p text:style-name="Text_20_body">- 1 о проведении дополнительных мероприятий по социально-экономическому развитию района Чертаново Южное города Москвы на сумму 12294199,99 рублей.</text:p>
      <text:p text:style-name="Text_20_body">Все наши предложения были приняты Советом депутатов.</text:p>
      <text:p text:style-name="Text_20_body">На протяжении всего 2022 года управа района постоянно взаимодействовала с местными депутатами.</text:p>
      <text:p text:style-name="Text_20_body">Примеры взаимодействия:</text:p>
      <text:p text:style-name="Text_20_body">1. Обращение главы МО от 22.02.2022 № 02-01-30/22 о благоустройстве территории образовательного учреждения по адресам: ул. Газопровод, 3А, 5А.</text:p>
      <text:p text:style-name="Text_20_body">2. Обращение аппарата СД от 15.06.2022 № 02-01-64/22 об оказании содействия в установке дорожных знаков на территории, прилегающей к Государственному университету спорта и туризма.</text:p>
      <text:p text:style-name="Text_20_body">3. Обращение аппарата от 17.06.2022 № 02-01-66/22 о включении (в связи с многочисленными обращениями жителей) в план благоустройства территории работ по благоустройству парковочной площадки между домами 63 и 65 по улице Чертановская.</text:p>
      <text:p text:style-name="Text_20_body">4. Обращение аппарата СД от 27.07.2022 № 02-01-87/22 (по обращению гр. Громейко И.В.) об установке искусственных неровностей и дорожных знаков.</text:p>
      <text:p text:style-name="Text_20_body">5. Обращение главы МО от 05.09.2022 № 02-01-96/22 по вопросу просадки люков, расположенных по адресу: ул. Кировоградская, 44-2 (торец дома).</text:p>
      <text:p text:style-name="Text_20_body">6. Обращение аппарата СД от 08.09.2022 № 023-01-98/22 о включении придомовой территории и детской площадки по адресу: ул. Россошанская, 13-3 в программу комплексного благоустройства.</text:p>
      <text:p text:style-name="Text_20_body">Хочу отметить, что на протяжении всего года депутаты активно участвовали в жизни района: принимали участие в массовых мероприятиях, субботниках, совместно с сотрудниками управы проводили встречи с жителями.</text:p>
      <text:p text:style-name="Text_20_body">Особо хочу отметить работу муниципального депутата Кашлева Сергея Николаевича, который вместе со мной в конце прошлого года 2 раза посетил новые территории РФ с гуманитарной помощью для жителей Донбасса и бойцов СВО.</text:p>
      <text:p text:style-name="Text_20_body"><text:line-break/></text:p>
      <text:p text:style-name="Text_20_body">Адрес страницы: <text:a xlink:type="simple" xlink:href="http://chertanovo-juzhnoe.mos.ru/local-self-government/detail/11424099.html" office:name=""><text:span text:style-name="Definition">http://chertanovo-juzhnoe.mos.ru/local-self-government/detail/11424099.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2T02:24:37Z</meta:creation-date>
    <dc:date>2023-06-02T02:24:37Z</dc:date>
  </office:meta>
</office:document-meta>
</file>