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движении-денежных-средств"/>ОТЧЕТ О ДВИЖЕНИИ ДЕНЕЖНЫХ СРЕДСТВ<text:bookmark-end text:name="отчет-о-движении-денежных-средств"/></text:h>
      <text:p text:style-name="First_20_paragraph">11.04.2023</text:p>
      <text:p text:style-name="Text_20_body"><text:line-break/></text:p>
      <text:p text:style-name="Text_20_body">Адрес страницы: <text:a xlink:type="simple" xlink:href="http://chertanovo-juzhnoe.mos.ru/legislation/otchetnost/detail/11521223.html" office:name=""><text:span text:style-name="Definition">http://chertanovo-juzhnoe.mos.ru/legislation/otchetnost/detail/115212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3:59Z</meta:creation-date>
    <dc:date>2023-09-20T11:43:59Z</dc:date>
  </office:meta>
</office:document-meta>
</file>