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bold" style:font-weight-asian="bold" style:font-weight-complex="bold"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Quotations">
      <style:paragraph-properties fo:margin-left="0.5in" fo:margin-right="0in" fo:text-indent="0in" style:auto-text-indent="false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8191*"/>
    </style:style>
    <style:style style:name="Table1.B" style:family="table-column">
      <style:table-column-properties style:rel-column-width="8191*"/>
    </style:style>
    <style:style style:name="Table1.C" style:family="table-column">
      <style:table-column-properties style:rel-column-width="8191*"/>
    </style:style>
    <style:style style:name="Table1.D" style:family="table-column">
      <style:table-column-properties style:rel-column-width="8191*"/>
    </style:style>
    <style:style style:name="Table1.E" style:family="table-column">
      <style:table-column-properties style:rel-column-width="8191*"/>
    </style:style>
    <style:style style:name="Table1.F" style:family="table-column">
      <style:table-column-properties style:rel-column-width="8191*"/>
    </style:style>
    <style:style style:name="Table1.G" style:family="table-column">
      <style:table-column-properties style:rel-column-width="8191*"/>
    </style:style>
    <style:style style:name="Table1.H" style:family="table-column">
      <style:table-column-properties style:rel-column-width="8191*"/>
    </style:style>
  </office:automatic-styles>
  <office:body>
    <office:text>
      <text:h text:style-name="Heading_20_3" text:outline-level="3"><text:bookmark-start text:name="характеристика-района-чертаново-южное"/>Характеристика района Чертаново Южное<text:bookmark-end text:name="характеристика-района-чертаново-южное"/></text:h>
      <text:p text:style-name="First_20_paragraph">28.01.2014</text:p>
      <text:p text:style-name="Text_20_body"><text:line-break/></text:p>
      <text:p text:style-name="Text_20_body"> <text:span text:style-name="T1">Характеристика района Чертаново Южное</text:span></text:p>
      <text:p text:style-name="Text_20_body"><text:span text:style-name="T1"> </text:span></text:p>
      <text:p text:style-name="Text_20_body"><text:span text:style-name="T2">Жилой фонд  составляет 216</text:span>   домов  (<text:span text:style-name="T1">951 подъезд</text:span>) в том числе:</text:p>
      <text:p text:style-name="Text_20_body">- <text:span text:style-name="T1">214</text:span>   жилых</text:p>
      <text:p text:style-name="Text_20_body">- <text:span text:style-name="T1">2</text:span>   отселенных</text:p>
      <text:p text:style-name="Text_20_body"><text:span text:style-name="T2">Общежития</text:span></text:p>
      <text:p text:style-name="Text_20_body"> -<text:span text:style-name="T1">1</text:span> общежитие (РГГУ – ул. Кировоградская, 25)</text:p>
      <text:p text:style-name="Text_20_body"><text:span text:style-name="T1">Воинские части, имеющие на своей территории общежития </text:span> - <text:span text:style-name="T1">6</text:span></text:p>
      <text:p text:style-name="Text_20_body"> -  в/ч 5380 МВД РФ– (Варшавское шоссе, 143-7);</text:p>
      <text:p text:style-name="Text_20_body">- в/ч 92931 ФСБ РФ (Варшавское шоссе, 141-5);</text:p>
      <text:p text:style-name="Text_20_body">- в/ч 3792 МВД РФ (ул. Дорожная, 56-58);</text:p>
      <text:p text:style-name="Text_20_body">- в/ч 03667 МО РФ (ул. Ак. Янгеля, 152-А);</text:p>
      <text:p text:style-name="Text_20_body">- в/ч 43431 МО РФ (Варшавское шоссе, 170 Д);</text:p>
      <text:p text:style-name="Text_20_body">- бывшая в/ч 12247 МО РФ (ул. Ак. Янгеля, 11-1)</text:p>
      <text:p text:style-name="Text_20_body">В основе жилого фонда  дома 1971-1979 годов постройки -  <text:span text:style-name="T1">146</text:span> строений  (<text:span text:style-name="T1">68 %)</text:span></text:p>
      <text:p text:style-name="Text_20_body"><text:span text:style-name="T1"> </text:span>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column table:style-name="Table1.G"/>
        <table:table-column table:style-name="Table1.H"/>
        <table:table-row>
          <table:table-cell table:style-name="TableRowCell" office:value-type="string" table:number-columns-spanned="8">
            <text:p text:style-name="Table_20_Contents">Всего <text:span text:style-name="T1">216</text:span> строений</text:p>
          </table:table-cell>
        </table:table-row>
        <table:table-row>
          <table:table-cell table:style-name="TableRowCell" office:value-type="string">
            <text:p text:style-name="Table_20_Contents">1959-1970 гг. постройки</text:p>
          </table:table-cell>
          <table:table-cell table:style-name="TableRowCell" office:value-type="string" table:number-columns-spanned="2">
            <text:p text:style-name="Table_20_Contents">1971-1979 гг. постройки</text:p>
          </table:table-cell>
          <table:table-cell table:style-name="TableRowCell" office:value-type="string" table:number-columns-spanned="2">
            <text:p text:style-name="Table_20_Contents">1980-1989 гг. постройки</text:p>
          </table:table-cell>
          <table:table-cell table:style-name="TableRowCell" office:value-type="string" table:number-columns-spanned="2">
            <text:p text:style-name="Table_20_Contents">1990-1999 гг.</text:p>
            <text:p text:style-name="Table_20_Contents">постройки</text:p>
          </table:table-cell>
          <table:table-cell table:style-name="TableRowCell" office:value-type="string">
            <text:p text:style-name="Table_20_Contents">2000-2013 гг.</text:p>
          </table:table-cell>
        </table:table-row>
        <table:table-row>
          <table:table-cell table:style-name="TableRowCell" office:value-type="string" table:number-rows-spanned="2">
            <text:p text:style-name="Table_20_Contents"><text:span text:style-name="T1">9</text:span> стр-от 2 до 5 этажей</text:p>
          </table:table-cell>
          <table:table-cell table:style-name="TableRowCell" office:value-type="string" table:number-columns-spanned="2">
            <text:p text:style-name="Table_20_Contents"><text:span text:style-name="T1">146</text:span> строений</text:p>
            <text:p text:style-name="Table_20_Contents"> </text:p>
          </table:table-cell>
          <table:table-cell table:style-name="TableRowCell" office:value-type="string" table:number-columns-spanned="2">
            <text:p text:style-name="Table_20_Contents"><text:span text:style-name="T1">28</text:span> строений</text:p>
          </table:table-cell>
          <table:table-cell table:style-name="TableRowCell" office:value-type="string" table:number-columns-spanned="2">
            <text:p text:style-name="Table_20_Contents"><text:span text:style-name="T1">11</text:span> строений</text:p>
          </table:table-cell>
          <table:table-cell table:style-name="TableRowCell" office:value-type="string">
            <text:p text:style-name="Table_20_Contents"><text:span text:style-name="T1">22 стр.</text:span> – от 14 до 22 этажей</text:p>
          </table:table-cell>
        </table:table-row>
        <table:table-row>
          <table:table-cell table:style-name="TableRowCell" office:value-type="string">
            <text:p text:style-name="Table_20_Contents">69стр. -9 эт</text:p>
          </table:table-cell>
          <table:table-cell table:style-name="TableRowCell" office:value-type="string">
            <text:p text:style-name="Table_20_Contents"><text:span text:style-name="T1">77 стр</text:span>. -от 12 до</text:p>
          </table:table-cell>
          <table:table-cell table:style-name="TableRowCell" office:value-type="string">
            <text:p text:style-name="Table_20_Contents">26 стр. -от 12</text:p>
          </table:table-cell>
          <table:table-cell table:style-name="TableRowCell" office:value-type="string">
            <text:p text:style-name="Table_20_Contents">1стр -25 эт.</text:p>
          </table:table-cell>
          <table:table-cell table:style-name="TableRowCell" office:value-type="string">
            <text:p text:style-name="Table_20_Contents">10 стр. – 16 эт.</text:p>
          </table:table-cell>
          <table:table-cell table:style-name="TableRowCell" office:value-type="string">
            <text:p text:style-name="Table_20_Contents">1 стр.- 22 эт.</text:p>
          </table:table-cell>
          <table:table-cell table:style-name="TableRowCell" office:value-type="string">
            <text:p text:style-name="Table_20_Contents"> 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</table:table>
      <text:p text:style-name="First_20_paragraph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span text:style-name="T1">  </text:span></text:p>
      <text:p text:style-name="Text_20_body"><text:line-break/></text:p>
      <text:p text:style-name="Text_20_body"><text:span text:style-name="T1">Ввод в эксплуатацию новостроек</text:span></text:p>
      <text:p text:style-name="Text_20_body"><text:span text:style-name="T1"> 2014 году : – 1</text:span> строение –МКР 17 Чертаново Южное, кор. 40</text:p>
      <text:p text:style-name="Text_20_body"> (ПИК Москва)             Площадь – <text:span text:style-name="T1">65 203</text:span> тыс.кв.м.(<text:span text:style-name="T1">366</text:span> квартир)</text:p>
      <text:p text:style-name="Text_20_body"><text:span text:style-name="T1">2015 год :</text:span> - <text:span text:style-name="T1">1</text:span> строение – ул. Кировоградская, вл.25, стр. 1,2</text:p>
      <text:p text:style-name="Text_20_body">(ОАО Лидер)                Площадь – <text:span text:style-name="T1">85 543</text:span> тыс. кв.м. (<text:span text:style-name="T1">912</text:span> квартир)</text:p>
      <text:p text:style-name="Text_20_body"><text:span text:style-name="T1"> </text:span></text:p>
      <text:p text:style-name="Text_20_body"><text:span text:style-name="T1">Управление многоквартирными домами</text:span></text:p>
      <text:p text:style-name="P1">Управление осуществляет <text:span text:style-name="T1">7 </text:span> управляющих компаний</text:p>
      <text:p text:style-name="First_20_paragraph"><text:span text:style-name="T1">-   ГУП ДЕЗ района Чертаново Южное</text:span> – <text:span text:style-name="T1">188</text:span> строений <text:span text:style-name="T1">- 839</text:span> подъезда</text:p>
      <text:p text:style-name="Text_20_body"><text:span text:style-name="T1">-  ЖСК на самоуправлении – 20 (18</text:span> отдельностоящих<text:span text:style-name="T1">) – 74</text:span> подъезда</text:p>
      <text:p text:style-name="Text_20_body"><text:span text:style-name="T1">Другие управляющий компании -  4    (10</text:span> строений<text:span text:style-name="T1">)</text:span></text:p>
      <text:p text:style-name="Text_20_body">- <text:span text:style-name="T1">ЭК ТСЖ</text:span> – <text:span text:style-name="T1">1</text:span>                (ул.Росошанская, 4-1);</text:p>
      <text:p text:style-name="Text_20_body">- «<text:span text:style-name="T1">Ремспецсервис - ЧН» - 3 (</text:span>Ак. Янгеля, 1; Ак. Янгеля, 3-2; Варшавское шоссе 152)</text:p>
      <text:p text:style-name="Text_20_body">                    - <text:span text:style-name="T1">ОАО «УК Городская»</text:span> -<text:span text:style-name="T1">3</text:span>  -  (Россошанская, 4-2; ул. Россошанская, 5-1, ул. Россошанская, 5-3)</text:p>
      <text:p text:style-name="Text_20_body">                    - <text:span text:style-name="T1">ООО «ПИК-КОМФОР</text:span>Т»- <text:span text:style-name="T1">3</text:span> (Варшавское шоссе, 160-1,2,3)</text:p>
      <text:p text:style-name="Text_20_body"> </text:p>
      <text:p text:style-name="Text_20_body"> </text:p>
      <text:p text:style-name="Text_20_body"> </text:p>
      <text:p text:style-name="Text_20_body"> </text:p>
      <text:p text:style-name="Text_20_body"><text:line-break/></text:p>
      <text:p text:style-name="Text_20_body">Адрес страницы: <text:a xlink:type="simple" xlink:href="http://chertanovo-juzhnoe.mos.ru/housing-and-communal-services-and-improvement/news-housing/detail/935877.html" office:name=""><text:span text:style-name="Definition">http://chertanovo-juzhnoe.mos.ru/housing-and-communal-services-and-improvement/news-housing/detail/935877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10T02:49:44Z</meta:creation-date>
    <dc:date>2025-04-10T02:49:44Z</dc:date>
  </office:meta>
</office:document-meta>
</file>