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приятие-2-филиал-6-пао-моэк-ставит-в-известность"/>Предприятие №2 Филиал №6 ПАО «МОЭК» ставит в известность!<text:bookmark-end text:name="предприятие-2-филиал-6-пао-моэк-ставит-в-известность"/></text:h>
      <text:p text:style-name="First_20_paragraph">03.07.2020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9003105.html" office:name=""><text:span text:style-name="Definition">http://chertanovo-juzhnoe.mos.ru/housing-and-communal-services-and-improvement/news-housing/detail/900310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22:24:45Z</meta:creation-date>
    <dc:date>2023-06-03T22:24:45Z</dc:date>
  </office:meta>
</office:document-meta>
</file>