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рка-раскрытия-информации-на-сайте-государственной-информационной-системы-жилищно-коммунального-хозяйства-гис-жкх."/>Проверка раскрытия информации на сайте Государственной информационной системы жилищно-коммунального хозяйства (ГИС ЖКХ).<text:bookmark-end text:name="проверка-раскрытия-информации-на-сайте-государственной-информационной-системы-жилищно-коммунального-хозяйства-гис-жкх."/></text:h>
      <text:p text:style-name="First_20_paragraph">24.08.2018</text:p>
      <text:p text:style-name="Text_20_body">02 марта 2018 года Жилищной инспекцией по Южному административному округу была проведена проверка раскрытия информации на Государственном информационном портале жилищно-коммунального <text:bookmark text:name="id__GoBack"/> хозяйства. По адресу улица Кировоградская, дом 32, корпус 1 и по улице Днепропетровской, дом 3, корпус 4, управляющей организацией была размещена не корректная информация. А именно: размещены договора управления, заключенные с ликвидированными ТСЖ. Таким образом информация не соответствовала действительности.</text:p>
      <text:p text:style-name="Text_20_body">В отношении управляющей организацией были применены меры административного воздействия по статье 13.19.2 Кодекса об административных правонарушениях Российской Федерации.</text:p>
      <text:p text:style-name="Text_20_body">Судом вынесено решение в отношении юридического лица в виде штрафа в размере 30 000 рублей.</text:p>
      <text:p text:style-name="Text_20_body">В настоящее время управляющей организацией внесены изменения на портале ГИС ЖКХ и размещены электронные образы документов.</text:p>
      <text:p text:style-name="Text_20_body">   </text:p>
      <text:p text:style-name="Text_20_body">ДО..                                                                                         ПОСЛЕ..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7529874.html" office:name=""><text:span text:style-name="Definition">http://chertanovo-juzhnoe.mos.ru/housing-and-communal-services-and-improvement/news-housing/detail/75298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5:38:43Z</meta:creation-date>
    <dc:date>2023-05-23T05:38:43Z</dc:date>
  </office:meta>
</office:document-meta>
</file>