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ля-жителей-москвы-заработал-проект-старший-по-дому-онлайн"/>Для жителей Москвы заработал Проект «Старший по дому онлайн»<text:bookmark-end text:name="для-жителей-москвы-заработал-проект-старший-по-дому-онлайн"/></text:h>
      <text:p text:style-name="First_20_paragraph">04.05.2018</text:p>
      <text:p text:style-name="Text_20_body">Федеральный проект «Школа грамотного потребителя» с 1 марта 2018 года запустил для жителей Москвы Проект «Старший по дому онлайн». Проект является победителем Конкурса субсидий для социально ориентированных НКО, проводимого Комитетом общественных связей города Москвы. К участию в Проекте приглашаются жители столицы, желающие узнать, как управлять многоквартирным домом. В рамках вебинаров будут подняты вопросы реализации региональной программы капитального ремонта в городе. Профессионалы и специалисты в сфере жилищно-коммунального хозяйства доступным и простым языком научат проводить общие собрания собственников во всех форматах; разъяснят, как организовать и принять капитальный ремонт; расскажут, как можно сэкономить на оплате ЖКХ; что такое ТСЖ и как его создать; расскажут о том, как взаимодействовать с управляющими компаниями, научить их уважать собственников и что такое энергоэффективность. Для участия необходимо только наличие интернета и желания. Проект реализуется дистанционно и бесплатно. Для просмотра необходимо: зарегистрироваться на сайте https://проектшгп.онлайн/ или направить заявку на электронный адрес: projectshgp@yandex.ru </text:p>
      <text:p text:style-name="Text_20_body"><text:a xlink:type="simple" xlink:href="https://xn--c1adpoeect8c.xn--80asehdb/" office:name=""><text:span text:style-name="Definition">Федеральный проект «Школа грамотного потребителя»</text:span></text:a></text:p>
      <text:p text:style-name="Text_20_body"><text:line-break/></text:p>
      <text:p text:style-name="Text_20_body">Адрес страницы: <text:a xlink:type="simple" xlink:href="http://chertanovo-juzhnoe.mos.ru/housing-and-communal-services-and-improvement/news-housing/detail/7307554.html" office:name=""><text:span text:style-name="Definition">http://chertanovo-juzhnoe.mos.ru/housing-and-communal-services-and-improvement/news-housing/detail/7307554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1-27T16:09:10Z</meta:creation-date>
    <dc:date>2023-11-27T16:09:10Z</dc:date>
  </office:meta>
</office:document-meta>
</file>