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ая-комната-по-вопросу-реновации-жилого-фонда-переходит-на-5-дневный-режим-работы"/>Информационная комната по вопросу реновации жилого фонда переходит на 5 дневный режим работы<text:bookmark-end text:name="информационная-комната-по-вопросу-реновации-жилого-фонда-переходит-на-5-дневный-режим-работы"/></text:h>
      <text:p text:style-name="First_20_paragraph">01.08.2017</text:p>
      <text:p text:style-name="Text_20_body">Информационная комната по вопросу реновации жилого фонда переходит на 5 дневный режим работы и теперь будет работать с понедельника по пятницу.</text:p>
      <text:p text:style-name="Text_20_body"><text:line-break/></text:p>
      <text:p text:style-name="Text_20_body">Кабинет №13.</text:p>
      <text:p text:style-name="Text_20_body"><text:line-break/></text:p>
      <text:p text:style-name="Text_20_body">Режим работы: с 10.00 - 20.00 Пн-Пт.</text:p>
      <text:p text:style-name="Text_20_body">Перерыв : с 13.00 -14.00</text:p>
      <text:p text:style-name="Text_20_body"><text:line-break/></text:p>
      <text:p text:style-name="Text_20_body">Суббота ,воскресенье - выходные дни(Информационная комната не работает)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6600940.html" office:name=""><text:span text:style-name="Definition">http://chertanovo-juzhnoe.mos.ru/housing-and-communal-services-and-improvement/news-housing/detail/66009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9:30Z</meta:creation-date>
    <dc:date>2025-04-10T00:39:30Z</dc:date>
  </office:meta>
</office:document-meta>
</file>