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уководители-оао-москабельсетьмонтаж-приняли-участие-в-совещании-по-вопросам-освобождения-территории-от-вл-110-кв-и-последующего-электроснабжения-некрасовки"/>Руководители ОАО «Москабельсетьмонтаж» приняли участие в совещании по вопросам освобождения территории от ВЛ 110 кВ и последующего электроснабжения Некрасовки<text:bookmark-end text:name="руководители-оао-москабельсетьмонтаж-приняли-участие-в-совещании-по-вопросам-освобождения-территории-от-вл-110-кв-и-последующего-электроснабжения-некрасовки"/></text:h>
      <text:p text:style-name="First_20_paragraph">23.06.2017</text:p>
      <text:p text:style-name="Text_20_body">16 июня 2017 года под председательством генерального директора ПАО «МОЭСК» П.А. Синютина состоялось совещание в рамках реализации проекта по освобождению территории от воздушных линий (ВЛ) 110 кВ из зоны строительства трех жилых кварталов в районе Некрасовка в ЮВАО г. Москвы.</text:p>
      <text:p text:style-name="Text_20_body">Генеральным подрядчиком проекта является ОАО «Москабельсетьмонтаж» – ДЗО ПАО «МОЭСК».</text:p>
      <text:p text:style-name="Text_20_body">На сегодняшний день Некрасовка – один из самых крупных в столице проектов комплексной застройки. Район застраивается по участкам, и, прежде чем начнутся строительные работы на каждом из них, энергетики осуществят вынос сетей из зоны застройки.</text:p>
      <text:p text:style-name="Text_20_body">Комплекс работ по выносу электрических сетей включает в себя инженерные изыскания, мероприятия по охране окружающей среды, проектирование. Затем будут построены новые линии электропередачи и демонтированы старые.</text:p>
      <text:p text:style-name="Text_20_body">В совещании приняли участие топ-менеджеры ПАО «МОЭСК», генеральный директор ОАО «Москабельсетьмонтаж» (МКСМ) А.К. Якимец, заместитель генерального директора по капитальному строительству и ремонту А.Д. Аброськин, начальник управления развития и реализации проектов А.Б. Натесов, представители компаний застройщиков и подрядчиков.</text:p>
      <text:p text:style-name="Text_20_body">На совещании заслушаны доклады заместителя генерального директора ПАО «МОЭСК» по техприсоединению и реализации услуг А.М. Пятигора, директора филиала ПАО «МОЭСК» Московские высоковольтные сети А.В. Чегодаева, заместителя директора филиала ПАО «МОЭСК» Московские кабельные сети по капитальному строительству А.А. Самсонова, представителей подрядных организаций.</text:p>
      <text:p text:style-name="Text_20_body">Цель совещания достигнута. Состоялся обмен мнениями между участниками, в диалоговом режиме рассмотрены вопросы координации и соблюдения установленного графика производства работ, взаимодействия подрядных организаций. При застройке новых жилых кварталов, социальных объектов возникает необходимость технологического присоединения их к электрическим сетям. Данный вопрос был также рассмотрен участниками совещания.</text:p>
      <text:p text:style-name="Text_20_body">       <text:line-break/></text:p>
      <text:p text:style-name="Text_20_body"><text:line-break/></text:p>
      <text:p text:style-name="Text_20_body">Адрес страницы: <text:a xlink:type="simple" xlink:href="http://chertanovo-juzhnoe.mos.ru/housing-and-communal-services-and-improvement/news-housing/detail/6279563.html" office:name=""><text:span text:style-name="Definition">http://chertanovo-juzhnoe.mos.ru/housing-and-communal-services-and-improvement/news-housing/detail/6279563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05T05:53:17Z</meta:creation-date>
    <dc:date>2023-11-05T05:53:17Z</dc:date>
  </office:meta>
</office:document-meta>
</file>