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грамму-реновации-обсудят-в-единый-день-встреч-с-главами-управ"/>Программу реновации обсудят в единый день встреч с главами управ<text:bookmark-end text:name="программу-реновации-обсудят-в-единый-день-встреч-с-главами-управ"/></text:h>
      <text:p text:style-name="First_20_paragraph">18.04.2017</text:p>
      <text:p text:style-name="Text_20_body"><text:line-break/></text:p>
      <text:p text:style-name="Text_20_body">В среду, 19 апреля, главы управ районов проведут традиционные встречи с жителями. В ходе открытого диалога москвичи обсудят принципы формирования предварительного перечня домов, которые могут войти в программу реновации и другие вопросы, связанные с программой.</text:p>
      <text:p text:style-name="Text_20_body">Горожане смогут задать свои вопросы о планах реновации в отношении конкретных домов и кварталов, деталях голосования в «Активном гражданине» и центрах госуслуг «Мои документы», условиях предоставления новых квартир, строительстве домов и всей необходимой инфраструктуры кварталов реновации.</text:p>
      <text:p text:style-name="Text_20_body">Каждый житель сможет высказать свое мнение о включении либо невключении своего дома в программу реновации.</text:p>
      <text:p text:style-name="Text_20_body">Напомним, встречи жителей с главами управ всех районов традиционно проводятся в единый день — третью среду каждого месяца. Кроме того, при необходимости главы управ могут провести дополнительные встречи с горожанами. Такой регламент был определен в 2013 году Департаментом территориальных органов исполнительной власти.</text:p>
      <text:p text:style-name="Text_20_body">Задать вопросы по программе реновации москвичи могут и в специальных информационных центрах <text:a xlink:type="simple" xlink:href="https://www.mos.ru/news/item/22995073" office:name=""><text:span text:style-name="Definition">https://www.mos.ru/news/item/22995073</text:span></text:a>, которые открыты в управах всех районов. Время работы информационных центров:</text:p>
      <text:p text:style-name="Text_20_body">— понедельник — пятница: 10:00–20:00 (обед с 14:00 до 15:00);</text:p>
      <text:p text:style-name="Text_20_body">— суббота: 10:00–14:00;</text:p>
      <text:p text:style-name="Text_20_body">— воскресенье: выходной.</text:p>
      <text:p text:style-name="Text_20_body"><text:line-break/></text:p>
      <text:p text:style-name="Text_20_body">Адрес страницы: <text:a xlink:type="simple" xlink:href="http://chertanovo-juzhnoe.mos.ru/housing-and-communal-services-and-improvement/news-housing/detail/5679770.html" office:name=""><text:span text:style-name="Definition">http://chertanovo-juzhnoe.mos.ru/housing-and-communal-services-and-improvement/news-housing/detail/5679770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0:39:28Z</meta:creation-date>
    <dc:date>2025-04-10T00:39:28Z</dc:date>
  </office:meta>
</office:document-meta>
</file>