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утат-госдумы-анатолий-выборный-поздравил-работников-бытового-обслуживания-и-жкх-г.-москвы."/>Депутат Госдумы Анатолий Выборный поздравил работников бытового обслуживания и ЖКХ г. Москвы.<text:bookmark-end text:name="депутат-госдумы-анатолий-выборный-поздравил-работников-бытового-обслуживания-и-жкх-г.-москвы."/></text:h>
      <text:p text:style-name="First_20_paragraph">21.03.2017</text:p>
      <text:p text:style-name="Text_20_body">Сегодня, 20 марта, заместитель председателя Комитета Госдумы РФ по безопасности и противодействию коррупции Анатолий Выборный встретился с работниками бытового обслуживания и жилищно-коммунального хозяйства Юго-западного административного округа г. Москвы, поздравил их с профессиональным праздником, вручил благодарственные грамоты.</text:p>
      <text:p text:style-name="Text_20_body">Анатолий Выборный отметил рост и развитие сферы обслуживания на протяжении последних десятилетий в России в целом и в Москве, в частности. По мнению парламентария, это свидетельствует о стабильном экономическом росте страны в целом.</text:p>
      <text:p text:style-name="Text_20_body">Также А. Выборный акцентировал внимание на важной роли специалистов сферы обслуживания и ЖКХ в повседневной жизни москвичей. «Это профессиональный праздник тех, кто, порою оставаясь невидимыми или анонимными, организует повседневный комфорт, день за днем улучшая качество нашей жизни, работы, отдыха», - сказал депутат. Парламентарий поблагодарил собравшихся за профессиональное мастерство и достойный вклад каждого специалиста в повышение уровня жизни москвиче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5308396.html" office:name=""><text:span text:style-name="Definition">http://chertanovo-juzhnoe.mos.ru/housing-and-communal-services-and-improvement/news-housing/detail/530839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8:11Z</meta:creation-date>
    <dc:date>2025-04-10T02:48:11Z</dc:date>
  </office:meta>
</office:document-meta>
</file>