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з-акта-об-отсутствии-технической-возможности-установки-ипу-перерасчет-за-временное-отсутствие-производиться-не-будет"/>Без акта об отсутствии технической возможности установки ИПУ перерасчет за временное отсутствие производиться не будет<text:bookmark-end text:name="без-акта-об-отсутствии-технической-возможности-установки-ипу-перерасчет-за-временное-отсутствие-производиться-не-будет"/></text:h>
      <text:p text:style-name="First_20_paragraph">06.02.2017</text:p>
      <text:p text:style-name="Text_20_body">С января 2017 года перерасчет за временное отсутствие будет производиться только для потребителей в жилых помещениях, в которых установка индивидуальных приборов учета воды невозможна по техническим причинам. Такое изменение в существующий порядок перерасчета внесено постановлением Правительства РФ от 26.12.2016 № 1498 «О вопросах предоставления коммунальных услуг и содержания общего имущества в многоквартирном доме». Перерасчетом за временное отсутствие в жилом помещении могут воспользоваться потребители, отсутствующие дома более пяти календарных дней подряд и чьи квартиры не оснащены индивидуальными приборами учета воды. Перерасчет производится по горячей, холодной воде и водоотведению, а также газу. Если ранее потребителям, чтобы получить перерасчет за временное отсутствие, достаточно было подтвердить сам факт отсутствия в жилом помещении с помощью документов («именные» проездные документы, командировочное удостоверение, справка о нахождении на лечении в стационарном лечебном учреждении или на санаторно-курортном лечении и т.д.), то теперь необходимо представить акт об отсутствии технической возможности установки индивидуального прибора учета воды в жилом помещении. Если жилое помещение не оборудовано индивидуальным прибором учета воды и при этом отсутствие технической возможности его установки не подтверждено актом, перерасчет за временное отсутствие возможен только по услуге «газоснабжение». Акт об отсутствии технической возможности установки ИПУ воды составляется и подписывается управляющей организацией на основании обследования жилого помещения. Форма акта и критерии отсутствия технической возможности установки ИПУ утверждены Приказом Министерства регионального развития РФ от 29 декабря 2011 г. N 627. Техническая возможность установки прибора учета отсутствует, если в ходе обследования выявлено наличие хотя бы одного критерия: - установка ИПУ невозможна без реконструкции, капитального ремонта существующих внутридомовых инженерных систем (внутриквартирного оборудования) и (или) без создания новых внутридомовых инженерных систем (внутриквартирного оборудования); - при установке ИПУ невозможно обеспечить соблюдение обязательных метрологических и технических требований к прибору учета соответствующего вида, в том числе к месту и порядку его установки, предъявляемых в соответствии с законодательством Российской Федерации об обеспечении единства измерений и о техническом регулировании; - в месте, в котором необходимо установить ИПУ, невозможно обеспечить соблюдение обязательных требований к условиям эксплуатации прибора учета, которые необходимы для его надлежащего функционирования, в том числе из-за технического состояния и (или) режима работы внутридомовых инженерных систем (внутриквартирного оборудования), температурного режима, влажности, электромагнитных помех, затопления помещений, и (или) невозможно обеспечить доступ для снятия показаний прибора учета, его обслуживания, замены. - проектные характеристики МКД имеют вертикальную разводку внутридомовых инженерных систем отопления. Непосредственно процедура получения перерасчета за временное отсутствие не изменилась. Потребителю по возвращении необходимо обратиться в Центр госуслуг района, написать заявление, представить акт об отсутствии технической возможности установки ИПУ и документы, подтверждающее временное отсутствие. Напоминаем, что в соответствии с Федеральным законом от 23 ноября 2009 г. N 261-ФЗ «Об энергосбережении и о повышении энергетической эффективности» потребители обязаны были установить в жилых помещениях индивидуальные приборы учета до 1 июля 2013 г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4868794.html" office:name=""><text:span text:style-name="Definition">http://chertanovo-juzhnoe.mos.ru/housing-and-communal-services-and-improvement/news-housing/detail/48687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8:11Z</meta:creation-date>
    <dc:date>2025-04-10T02:48:11Z</dc:date>
  </office:meta>
</office:document-meta>
</file>