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ам-дадут-дополнительно-5-месяцев-что-бы-разобраться-с-уплатой-налога-на-имущество"/>Москвичам дадут дополнительно 5 месяцев что бы разобраться с уплатой налога на имущество!<text:bookmark-end text:name="москвичам-дадут-дополнительно-5-месяцев-что-бы-разобраться-с-уплатой-налога-на-имущество"/></text:h>
      <text:p text:style-name="First_20_paragraph">02.12.2016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4339489.html" office:name=""><text:span text:style-name="Definition">http://chertanovo-juzhnoe.mos.ru/housing-and-communal-services-and-improvement/news-housing/detail/433948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5T18:13:20Z</meta:creation-date>
    <dc:date>2023-07-05T18:13:20Z</dc:date>
  </office:meta>
</office:document-meta>
</file>