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равилам-пользования-газом-в-быту"/>Памятка по правилам пользования газом в быту<text:bookmark-end text:name="памятка-по-правилам-пользования-газом-в-быту"/></text:h>
      <text:p text:style-name="First_20_paragraph">11.11.2016</text:p>
      <text:p text:style-name="Text_20_body"><text:span text:style-name="T1">ГРАЖДАНЕ, ПОМНИТЕ!</text:span></text:p>
      <text:p text:style-name="Text_20_body"><text:span text:style-name="T1">ГАЗ В СМЕСИ С ВОЗДУХОМ ПРЕДСТАВЛЯЕТ ВЗРЫВООПАСНУЮ СМЕСЬ. НАРУШАЯ ПРАВИЛА ПОЛЬЗОВАНИЯ ГАЗОВОЙ ПЛИТОЙ, ВЫ ПОДВЕРГАЕТЕ ОПАСНОСТИ НЕ ТОЛЬКО СЕБЯ, НО И ДРУГИХ.</text:span></text:p>
      <text:p text:style-name="Text_20_body"><text:span text:style-name="T1">НАСЕЛЕНИЕ, ИСПОЛЬЗУЮЩЕЕ ГАЗ В БЫТУ, ОБЯЗАНО:</text:span></text:p>
      <text:p text:style-name="Text_20_body">Следить за нормальной работой газовых приборов, дымоходов и вентиляции, проверять тягу до включения и во время работы газовых приборов с отводом продуктов сгорания газа в дымоход. Перед пользованием газифицированной печью проверять, открыт ли полностью шибер.</text:p>
      <text:p text:style-name="Text_20_body">Периодически очищать «карман» дымохода. По окончании пользования газом закрыть краны на газовых приборах и перед ними, а при размещении баллонов внутри кухонь дополнительно закрыть вентили у баллонов.</text:p>
      <text:p text:style-name="Text_20_body">При появлении в помещении квартиры запаха газа немедленно прекратить пользование газовыми приборами, перекрыть краны к приборам и на приборах, открыть окна или форточки для проветривания помещения, вызвать аварийную службу газового хозяйства по телефону 04! (вне загазованного помещения). Не зажигать огня, не курить, не включать и не выключать электроосвещение и электроприборы, не пользоваться электрозвонком. Перед входом в подвалы и погреба, до включения света или зажигания огня, убедиться в отсутствии там запаха газа.</text:p>
      <text:p text:style-name="Text_20_body"><text:span text:style-name="T1">ВОСПРЕЩАЕТСЯ:</text:span></text:p>
      <text:p text:style-name="Text_20_body">1. Оставлять зажженную газовую плиту без присмотра, а также допускать к пользованию и уходу за плитой малолетних детей и лиц, незнакомых с правилами пользования газовыми приборами.</text:p>
      <text:p text:style-name="Text_20_body">2. Использовать газовые плиты для обогрева помещения.</text:p>
      <text:p text:style-name="Text_20_body">3. Загромождать плиту посторонними предметами или класть возле нее предметы легко­воспламеняющиеся.</text:p>
      <text:p text:style-name="Text_20_body">4. Привязывать к газовым трубам и вентилям веревки для развешивания белья и других вещей.</text:p>
      <text:p text:style-name="Text_20_body">5. Стучать по вентилям, горелкам, редуктору металлическими предметами, а также поворачивать ручку крана на плите с помощью ключей, щипцов, клещей, рычагов и т. д.</text:p>
      <text:p text:style-name="Text_20_body">6. Ставить тяжести на открытую дверцу духового шкафа.</text:p>
      <text:p text:style-name="Text_20_body">11. Самовольно менять место установки газовой плиты или ремонтировать газовые приборы и внутриквартирную газовую разводку.</text:p>
      <text:p text:style-name="Text_20_body">12. Пользоваться плитой при закрытой или неисправной вентиляции.</text:p>
      <text:p text:style-name="Text_20_body">13. Разжигать плиту, а также курить, включать и выключать электрические приборы при появлении запаха газа в помещении. В этом случае необходимо срочно сообщить в аварийную службу по телефону 04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4171624.html" office:name=""><text:span text:style-name="Definition">http://chertanovo-juzhnoe.mos.ru/housing-and-communal-services-and-improvement/news-housing/detail/41716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8:04Z</meta:creation-date>
    <dc:date>2025-04-10T02:48:04Z</dc:date>
  </office:meta>
</office:document-meta>
</file>