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грозит-неплательщику-за-услуги-жкх"/>Что грозит неплательщику за услуги ЖКХ?<text:bookmark-end text:name="что-грозит-неплательщику-за-услуги-жкх"/></text:h>
      <text:p text:style-name="First_20_paragraph">08.11.2016</text:p>
      <text:p text:style-name="Text_20_body">В соответствии с Жилищным Кодексом, оплачивать жилищно-коммунальные услуги следует ежемесячно до 10-го числа месяца, следующего за истекшим месяцем. Если потребитель не оплатил жилищно-коммунальные услуги: 1 месяц – он получит долговой единый платежный документ (ЕПД), или уведомление от управляющей организации о необходимости оплаты долга. 2 месяца – управляющая организация, в соответствии с постановлением Правительства РФ от 6 мая 2011 г. № 354, имеет право без решения суда перекрыть канализацию или приостановить подачу горячей воды. 3 месяца - как правило, через 3 месяца управляющие организации подают в суд на неплательщика. Хотя по закону они имеют право подать в суд уже с первого месяца неоплаты. 6 месяцев – наниматель жилого помещения по договору социального найма может быть выселен в судебном порядке с предоставлением другого жилого помещения из расчета 6 м 2 на человека. Судебными приставами в счет погашения долга: - может быть изъято движимое и недвижимое имущество, -наложен арест на транспортное средство, или вынесен запрет на регистрационные действия с ним, - ограничен выезд за границу, - в одностороннем порядке сняты денежные средства с банковских счетов. Так стоит ли до этого доводить? Оплачивайте услуги ЖКХ вовремя! В случае, если вы попали в сложную жизненную ситуацию и не можете в данный момент оплатить услуги ЖКХ, обратитесь в управляющую организацию. Специалисты управляющей организации предложат заключить договор о реструктуризации и «разобьют» долг на суммы, которые вы в состоянии оплатить наряду с текущими начислениями. Узнать о сумме долга можно, обратившись в Центр госуслуг района или управляющую организацию (если расчеты и начисления управляющая организация производит самостоятельно). Узнать об открытии исполнительного производства, суммы к взысканию, можно с помощью сервиса «Банк данных исполнительных производств» на официальном сайте Управления Федеральной службы судебных приставов по Москве http://r77.fssprus.ru/iss/ip/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4147381.html" office:name=""><text:span text:style-name="Definition">http://chertanovo-juzhnoe.mos.ru/housing-and-communal-services-and-improvement/news-housing/detail/414738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13:44:52Z</meta:creation-date>
    <dc:date>2023-06-14T13:44:52Z</dc:date>
  </office:meta>
</office:document-meta>
</file>