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ь-отговорок-из-серии-почему-я-не-мог-оплатить-услуги-жкх-вовремя-которые-звучат-неубедительно"/>Пять отговорок из серии «почему я не мог оплатить услуги ЖКХ вовремя», которые звучат неубедительно<text:bookmark-end text:name="пять-отговорок-из-серии-почему-я-не-мог-оплатить-услуги-жкх-вовремя-которые-звучат-неубедительно"/></text:h>
      <text:p text:style-name="First_20_paragraph">02.09.2016</text:p>
      <text:p text:style-name="Text_20_body">В соответствии с Жилищным кодексом, оплатить услуги ЖКХ необходимо до 10 числа каждого месяца. Однако часть москвичей задерживают оплату ЖКУ, а в качестве оправдания приводят объяснения, которые звучат по меньше мере неубедительно. Вот топ-5 отговорок нерадивых неплательщиков и доводы, которые разбивают эти объяснения: 1. Я забыл… Современные гаджеты есть у всех. Поставить «напоминалку» на весь год в приложении на мобильном телефоне - дело пары минут. Кроме того, текущий единый платежный документ (ЕПД), долговой единый платежный документ, уведомление о наличии задолженности, которые вы вытаскиваете из почтового ящика, недвусмысленно намекают, что услуги ЖКХ необходимо оплатить. Причем, уже срочно. Жилищный и Гражданский кодексы очень не рекомендуют игнорировать эти «подсказки». 2. Я уезжал на долгое время. Вернулся, очнулся, долг. Для путешественников, дачников и любителей долгих командировок предусмотрен авансовый платеж. Для этого необходимо прийти в Центр госуслуг района, написать соответствующее заявление, попросить специалиста сформировать авансовый ЕПД, оплатить его и со спокойной душой отправляться хоть в кругосветное путешествие. В число должников вы не попадете. 3. Редко бываю дома/живу в другом месте/ потерял ключ от почтового ящика и вообще не имею привычки копаться в бумажном спаме. Чтобы оплатить услуги ЖКХ необязательно держать в руках бумажную квитанцию, это легко сделать с помощью электронного ЕПД. Получить электронный ЕПД можно буквально за пару минут в любое время и в любой точке мира: - через Портал городских услуг www.pgu.mos.ru. Для этого необходимо зайти на Портал городских услуг www.pgu.mos.ru , авторизироваться и «прокликать» следующий путь: Центр уведомлений-Настройка уведомлений – Информировать о начислениях ЖКХ, – далее выбрать желаемый способ доставки уведомлений (на электронную почту или мобильный телефон) и нажать кнопку «Сохранить». - через мобильное приложение «ЖКХ Москвы». Для этого достаточно скачать приложение на смартфон или планшет. - с помощью sms-сообщения. Чтобы получить информацию о начислениях за жилищно-коммунальные услуги на мобильный телефон, необходимо отправить на короткий номер городского SMS-центра 7377 сообщение с текстом: ЭЕПД П «код плательщика» (код плательщика указан в правом верхнем углу квитанции). - с помощью USSD-сервиса. Для получения информации о начислениях за жилищно-коммунальные услуги необходимо набрать *377*5*5*3# и нажать кнопку вызова. 4. Не успел его оплатить… Оплатить ЕПД можно в офисе банков, через платежные терминалы, на Портале городских услуг, с помощью банковской карты, электронного кошелька и т.д. При дистанционной оплате ЖКУ совсем необязательно иметь на руках бумажную версию (как получить электронный ЕПД смотри выше). Вся процедура занимает буквально пару минут. 5. Мне нечем платить за ЖКХ … В жизни может случиться все. Если попали в сложную экономическую ситуацию, специалисты управляющих организаций советуют не игнорировать счета за ЖКУ и не «копить» долг, а прийти и заключить договор о реструктуризации. Долг разобьют на части, которые вы в состоянии оплатить наряду с текущими платежами за ЖКУ. Можно придумать еще множество объяснений, «почему я не мог оплатить услуги ЖКХ вовремя». Но не стоит забывать, что эти отговорки могут привести к вполне реальным мерам воздействиям. Если долг ЖКУ превысит 2 месяца, управляющая организация имеет право отключить горячую воду, канализацию или электричество без решения суда. При задолженности за ЖКУ свыше 10 тыс. руб. в рамках исполнительного производства на должника может быть наложено временное ограничение права выезда из страны. По решению суда в счет погашения долга может быть изъята бытовая техника, наложен арест на автомобиль и недвижимость, банковские счета и ценные бумаги. Наниматель жилого помещения по договору соцнайма может быть выселен с предоставлением жилого помещения из расчета 6 кв. м на человека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3658756.html" office:name=""><text:span text:style-name="Definition">http://chertanovo-juzhnoe.mos.ru/housing-and-communal-services-and-improvement/news-housing/detail/365875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6T06:08:14Z</meta:creation-date>
    <dc:date>2024-09-06T06:08:14Z</dc:date>
  </office:meta>
</office:document-meta>
</file>