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пд-защитит-от-мошенников"/>ЕПД защитит от мошенников<text:bookmark-end text:name="епд-защитит-от-мошенников"/></text:h>
      <text:p text:style-name="First_20_paragraph">28.07.2016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3432339.html" office:name=""><text:span text:style-name="Definition">http://chertanovo-juzhnoe.mos.ru/housing-and-communal-services-and-improvement/news-housing/detail/343233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1T15:46:48Z</meta:creation-date>
    <dc:date>2023-08-21T15:46:48Z</dc:date>
  </office:meta>
</office:document-meta>
</file>