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в-гбу-жилищник-района-чертаново-южное-состоится-информационная-консультация-приуроченная-к-международному-дню-соседей"/>27 мая в ГБУ "Жилищник района Чертаново Южное " состоится информационная консультация приуроченная к «Международному дню соседей»<text:bookmark-end text:name="мая-в-гбу-жилищник-района-чертаново-южное-состоится-информационная-консультация-приуроченная-к-международному-дню-соседей"/></text:h>
      <text:p text:style-name="First_20_paragraph">26.05.2016</text:p>
      <text:p text:style-name="Text_20_body">В здании ГБУ " Жилищник района Чертаново Южное " по адресу улица Газопровод дом 11 корпус 2 , в рамках второй международной акции " Международный день соседей" состоится информационно-просветительская работа с населением по темам: - последствия несвоевременной оплаты коммунальных услуг; - несанкционированные перепланировки общедомового имущества (вентиляционные каналы, приквартирные холлы); - организация проведения общих собраний собственников помещений в МКД для возможности реализации прав и законных интересов жителей в управлении многоквартирными домами; - порядок проведения планового-текущего ремонта подъездов; - наступление ответственность жителей МКД за захламленность приквартирных холлов; - порядок действий жителей МКД в случае залития квартиры. Время с 10.00 до 15.00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3021549.html" office:name=""><text:span text:style-name="Definition">http://chertanovo-juzhnoe.mos.ru/housing-and-communal-services-and-improvement/news-housing/detail/302154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13:23:38Z</meta:creation-date>
    <dc:date>2023-05-29T13:23:38Z</dc:date>
  </office:meta>
</office:document-meta>
</file>