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ое-обучение-по-курсу-основы-управления-многоквартирным-домом"/>БЕСПЛАТНОЕ ОБУЧЕНИЕ ПО КУРСУ «ОСНОВЫ УПРАВЛЕНИЯ МНОГОКВАРТИРНЫМ ДОМОМ»<text:bookmark-end text:name="бесплатное-обучение-по-курсу-основы-управления-многоквартирным-домом"/></text:h>
      <text:p text:style-name="First_20_paragraph">25.05.2016</text:p>
      <text:p text:style-name="Text_20_body"><text:span text:style-name="T1">Организатор.</text:span></text:p>
      <text:p text:style-name="Text_20_body">Департамент жилищно-коммунального хозяйства и благоустройства города Москвы.</text:p>
      <text:p text:style-name="Text_20_body"><text:span text:style-name="T1">Кто может обучаться?</text:span></text:p>
      <text:p text:style-name="Text_20_body">-председатели и члены правления, бухгалтера, председатели и члены ревизионных комиссий ТСЖ, ЖК, ЖСК;</text:p>
      <text:p text:style-name="Text_20_body">- председатели, члены СОВЕТА МКД, инициативные собственники помещений в МКД.</text:p>
      <text:p text:style-name="Text_20_body"><text:span text:style-name="T1">Какие темы включены в обучение?</text:span></text:p>
      <text:p text:style-name="Text_20_body">Программа обучения включает в себя основные вопросы управления многоквартирными домами, в том числе: нормативно-правовое обеспечение, организация и проведение общих собраний собственников помещений по вопросам управления МКД, капитальный ремонт МКД, создание и организация деятельности жилищных объединений (ТСЖ, ЖК, ЖСК), избрание и организация деятельности Совета МКД, стандарт раскрытия информации по управлению МКД, договорные отношения при управлении многоквартирным домом, бухгалтерский учет и налогообложение в ТСЖ, ЖСК, начисление и расчеты платы за услуги ЖКХ, предоставление льгот и субсидий по оплате за жилищно-коммунальные услуги и др.</text:p>
      <text:p text:style-name="Text_20_body"><text:span text:style-name="T1">Слушатели получают комплект информационных материалов по тематике обучения.</text:span></text:p>
      <text:p text:style-name="Text_20_body"><text:span text:style-name="T1">Срок обучения.</text:span></text:p>
      <text:p text:style-name="Text_20_body">- 10 рабочих дней.</text:p>
      <text:p text:style-name="Text_20_body"><text:span text:style-name="T1">Начало занятий</text:span>: <text:span text:style-name="T2">с 10.00</text:span></text:p>
      <text:p text:style-name="Text_20_body"><text:span text:style-name="T1">С собой иметь паспорт и копию паспорта.</text:span></text:p>
      <text:p text:style-name="Text_20_body"><text:span text:style-name="T1">Слушателям, прошедшим обучение, выдаются удостоверения о повышении квалификации государственного образца.</text:span></text:p>
      <text:p text:style-name="Text_20_body"><text:span text:style-name="T1">Запись на обучение:</text:span></text:p>
      <text:p text:style-name="Text_20_body">По рабочим дням с 10.00 до 17.00.</text:p>
      <text:p text:style-name="Text_20_body">Тел. (499) 267-34-92; (499) 267-30-48,e-mail: <text:a xlink:type="simple" xlink:href="mailto:center@kgh.mos.ru" office:name=""><text:span text:style-name="Definition">center@kgh.mos.ru</text:span></text:a></text:p>
      <text:p text:style-name="Text_20_body"><text:span text:style-name="T1">Адрес:</text:span> Рязанский пр-т, д. 99, здание Бизнес-Центра.</text:p>
      <text:p text:style-name="Text_20_body"><text:span text:style-name="T1">Проезд:</text:span> метро Выхино, последний вагон из центра, налево, вход на территорию Государственного университета управления (ГУУ) через правую проходную (от метро)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3012260.html" office:name=""><text:span text:style-name="Definition">http://chertanovo-juzhnoe.mos.ru/housing-and-communal-services-and-improvement/news-housing/detail/301226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3T21:37:22Z</meta:creation-date>
    <dc:date>2024-06-23T21:37:22Z</dc:date>
  </office:meta>
</office:document-meta>
</file>