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москвичи---с-июня-2016-года-изменится-информация-о-финансовом-операторе-платежей-за-жилищно-коммунальные-услуги"/>Уважаемые москвичи - с июня 2016 года изменится информация о финансовом операторе платежей за жилищно-коммунальные услуги<text:bookmark-end text:name="уважаемые-москвичи---с-июня-2016-года-изменится-информация-о-финансовом-операторе-платежей-за-жилищно-коммунальные-услуги"/></text:h>
      <text:p text:style-name="First_20_paragraph">27.04.2016</text:p>
      <text:p text:style-name="Text_20_body">С ИЮНЯ 2016 года в связи с реорганизацией ОАО «Банк Москвы» в Едином платежном документе изменится информация о финансовом операторе платежей за жилищно-коммунальные услуги.</text:p>
      <text:p text:style-name="Text_20_body">С 10 мая функции финансового оператора системы ЕИРЦ будут переданы от ОАО «Банк Москвы» в Банк ВТБ. Соответственно, в едином платежном документе за ИЮНЬ в строке «Счет по сбору платежей за ЖКУ и прочие услуги района (название района) будут указаны следующие реквизиты:</text:p>
      <text:p text:style-name="Text_20_body">наименование – филиал «Центральный» Банка ВТБ (ПАО);</text:p>
      <text:p text:style-name="Text_20_body">номер корреспондентского счета – 30101810145250000411;</text:p>
      <text:p text:style-name="Text_20_body">номер банковского идентификационного кода (БИК) – 044525411;</text:p>
      <text:p text:style-name="Text_20_body">идентификационный номер налогоплательщика (ИНН) – 7702070139.</text:p>
      <text:p text:style-name="Text_20_body"><text:span text:style-name="T1">Обращаем ваше внимание, что Единые платежные документы с новыми реквизитами являются подлинными и подлежат своевременной оплате.</text:span></text:p>
      <text:p text:style-name="Text_20_body">Единый платежный документ с новой информацией (выделена)</text:p>
      <text:p text:style-name="Text_20_body"><text:line-break/></text:p>
      <text:p text:style-name="Text_20_body">Обращаем ваше внимание, что в Едином платежном документе изменится информация о получателе денежных средств и его реквизит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861183.html" office:name=""><text:span text:style-name="Definition">http://chertanovo-juzhnoe.mos.ru/housing-and-communal-services-and-improvement/news-housing/detail/286118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6:43:53Z</meta:creation-date>
    <dc:date>2023-06-14T16:43:53Z</dc:date>
  </office:meta>
</office:document-meta>
</file>