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-23-апреля-пройдут-общегородские-субботники"/>16 и 23 апреля пройдут общегородские субботники<text:bookmark-end text:name="и-23-апреля-пройдут-общегородские-субботники"/></text:h>
      <text:p text:style-name="First_20_paragraph">07.04.2016</text:p>
      <text:p text:style-name="Text_20_body">16 и 23 апреля во всех округах столицы пройдут традиционные общегородские субботники, участие в которых могут принять все желающие. Для жителей района будут организованны пункты выдачи инвентаря в шаговой доступности от места проживания.</text:p>
      <text:p text:style-name="Text_20_body">Адресный перечень объектов, на которых планируется проведение благоустроительных работ в период субботников 16 и 23 апреля 2016г.:</text:p>
      <text:p text:style-name="Text_20_body"><text:span text:style-name="T1">Чертаново Южное</text:span><text:span text:style-name="T2"> : Время начала работ </text:span><text:span text:style-name="T1">10.00</text:span></text:p>
      <text:p text:style-name="Text_20_body">Объекты районного значения:</text:p>
      <text:p text:style-name="Text_20_body">— ( Аннинский лесопарк )16 апреля в 9.00 выдача инвентаря по адресу : улица Варшавское шоссе дом 145 корпус 7</text:p>
      <text:p text:style-name="Text_20_body">—( Покровский парк) 23 апреля в 8.45 выдача инвентаря по адресу : улица Дорожная, между домами 5 и 7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722209.html" office:name=""><text:span text:style-name="Definition">http://chertanovo-juzhnoe.mos.ru/housing-and-communal-services-and-improvement/news-housing/detail/272220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4:04Z</meta:creation-date>
    <dc:date>2025-04-10T02:44:04Z</dc:date>
  </office:meta>
</office:document-meta>
</file>