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65535*"/>
    </style:style>
    <style:style style:name="Table2" style:family="table">
      <style:table-properties table:align="center" style:rel-width="100%"/>
    </style:style>
    <style:style style:name="Table2.A" style:family="table-column">
      <style:table-column-properties style:rel-column-width="65535*"/>
    </style:style>
  </office:automatic-styles>
  <office:body>
    <office:text>
      <text:h text:style-name="Heading_20_3" text:outline-level="3"><text:bookmark-start text:name="объем-средств-на-благоустройство-районов-москвы-вырастет-в-2-раза-21.03.2016"/>Объем средств на благоустройство районов Москвы вырастет в 2 раза 21.03.2016<text:bookmark-end text:name="объем-средств-на-благоустройство-районов-москвы-вырастет-в-2-раза-21.03.2016"/></text:h>
      <text:p text:style-name="First_20_paragraph">21.03.2016</text:p>
      <text:p text:style-name="Text_20_body">В марте 2016 года районы столицы получат очередной транш средств стимулирования от платных парковок, НДФЛ с аренды жилья и патентов для индивидуальных предпринимателей. Об этом 15 марта на заседании Президиума Правительства Москвы сообщила заместитель мэра Москвы Наталья Сергунина.</text:p>
      <text:p text:style-name="Text_20_body"><text:line-break/></text:p>
      <text:p text:style-name="Text_20_body">Средства в размере 1,25 млрд рублей будут направлены в районы в середине марта. Это деньги, которые сами районы заработали в виде поступлений от патентной системы налогообложения, платных парковок и налогов на доходы физических лиц, сдающих жилые помещения в аренду. Общий объем средств стимулирования управ составит в 2016 году 6,2 млрд рублей. Почти 5 млрд рублей были доведены до управ районов еще в начале января, чтобы они могли заблаговременно планировать решение важнейших задач по благоустройству. На текущий момент средства распределены, все объекты благоустройства согласованы муниципальными депутатами с учетом мнения жителей. Управы районов уже приступили к конкурсным процедурам по отбору подрядчиков.</text:p>
      <text:p text:style-name="Text_20_body"><text:line-break/></text:p>
      <text:p text:style-name="Text_20_body">Напомним, что с 2016 года вступил в силу новый порядок доведения средств стимулирования до управ районов. Согласно ему, был увеличен объем финансирования управ за счет средств стимулирования, а округам предоставлена большая свобода в части использования этих средств за счет расширения круга мероприятий, на реализацию которых они могут быть направлены. В числе новых направлений расходования - приведение в порядок парков и улиц, адаптация городской среды для маломобильных групп населения.</text:p>
      <text:p text:style-name="Text_20_body"><text:line-break/></text:p>
      <text:p text:style-name="Text_20_body">Справочно</text:p>
      <text:p text:style-name="Text_20_body"><text:line-break/></text:p>
      <text:p text:style-name="Text_20_body">С 2013 года управы районов Москвы получают дополнительные бюджетные ассигнования - средства стимулирования. Таким образом поощряется их участие в работе по наполнению бюджета и финансовому обеспечению развития районов.</text:p>
      <text:p text:style-name="Text_20_body"><text:line-break/></text:p>
      <text:p text:style-name="Text_20_body">В настоящее время объем средств формируется из доходов от НДФЛ, уплачиваемого при сдаче в аренду помещений, от налога, взимаемого в связи с применением патентной системы налогообложения и от сбора платы за парковку. Они направляются управами районов по согласованию с Советами депутатов муниципальных округов на реализацию мероприятий по благоустройству районных территорий.</text:p>
      <text:p text:style-name="Text_20_body"><text:line-break/></text:p>
      <text:p text:style-name="Text_20_body">За счет средств финансового стимулирования районов, выделенных в 2015 году, осуществлены мероприятия по благоустройству более 2000 дворовых территорий, произведен капитальный ремонт порядка 500 многоквартирных домов, выполнены работы по повышению пешеходной доступности станций метро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span text:style-name="T1">Проведение работ по благоустройству дворовых территории в Чертаново Южное в 2016 году.</text:span></text:p>
      <text:p text:style-name="Text_20_body">1.Работы будут выполнены на <text:span text:style-name="T1">17 адресах.</text:span></text:p>
      <text:p text:style-name="Text_20_body"><text:span text:style-name="T1">сумма 46 050,23 тыс.руб.</text:span></text:p>
      <text:p text:style-name="Text_20_body">2. Площадка для выгула собак <text:span text:style-name="T1">( 3-й Дорожный проезд, д.1.)</text:span></text:p>
      <text:p text:style-name="Text_20_body"><text:span text:style-name="T1">1.000.000 руб ( входит установка маф)</text:span></text:p>
      <text:p text:style-name="Text_20_body">3. Новая спортивная площадка <text:span text:style-name="T1">( ул.Чертановская, 58-2)</text:span></text:p>
      <text:p text:style-name="Text_20_body"><text:span text:style-name="T1">3.000.000 руб</text:span></text:p>
      <text:p text:style-name="Text_20_body">4.Сквер д.131,корп.1-4.</text:p>
      <text:p text:style-name="Text_20_body"><text:span text:style-name="T1">23.504.60 руб</text:span></text:p>
      <text:p text:style-name="Text_20_body">5. Ремонт АБП на 12 адресах <text:span text:style-name="T1">(общая площадь составит</text:span></text:p>
      <text:p text:style-name="Text_20_body"><text:span text:style-name="T1">27 907,25 кв.м.) 17.037.000 руб</text:span></text:p>
      <text:p text:style-name="Text_20_body">6. Виды работ на 2016 год.</text:p>
      <text:p text:style-name="Text_20_body"><text:span text:style-name="T1">1.установка садового камня</text:span></text:p>
      <text:p text:style-name="Text_20_body"><text:span text:style-name="T1">2.установка нового ограждения</text:span></text:p>
      <text:p text:style-name="Text_20_body"><text:span text:style-name="T1">3. устройства контейнерной площадки</text:span></text:p>
      <text:p text:style-name="Text_20_body"><text:span text:style-name="T1">4.установка лавочек</text:span></text:p>
      <text:p text:style-name="Text_20_body"><text:span text:style-name="T1">5.урны</text:span></text:p>
      <text:p text:style-name="Text_20_body"><text:span text:style-name="T1">6.цветочное оформление</text:span></text:p>
      <text:p text:style-name="Text_20_body"><text:span text:style-name="T1">7.установка торшеров</text:span></text:p>
      <text:p text:style-name="Text_20_body"><text:span text:style-name="T1">8. Арка ( вход в сквер)</text:span></text:p>
      <text:p text:style-name="Text_20_body">Прочие работы: <text:span text:style-name="T1">3.000.000 руб.</text:span></text:p>
      <text:p text:style-name="Text_20_body"/>
      <text:p text:style-name="Text_20_body"><text:span text:style-name="T1">С более подробной информацией по данной теме вы можете ознакомиться по ссылке на официальный раздел сайта органов местного самоуправления Муниципального округа Чертаново Южное</text:span></text:p>
      <text:section text:name="entryID477">
        <table:table table:name="Table1" table:style-name="Table1">
          <table:table-column table:style-name="Table1.A"/>
          <table:table-row>
            <table:table-cell table:style-name="TableRowCell" office:value-type="string">
              <text:p text:style-name="First_20_paragraph"><text:a xlink:type="simple" xlink:href="http://vmo-chu.ru/publ/reshenija_soveta_deputatov/reshenija_soveta_deputatov/reshenie_ot_03_03_2016_01_03_18_16/41-1-0-477" office:name=""><text:span text:style-name="Definition"/></text:a></text:p>
              <text:h text:style-name="Heading_20_1" text:outline-level="1"><text:bookmark-start text:name="решение-от-03.03.2016-01-03-1816"/>Решение от 03.03.2016 № 01-03-18/16<text:bookmark-end text:name="решение-от-03.03.2016-01-03-1816"/></text:h>
              <text:p text:style-name="First_20_paragraph"><text:span text:style-name="T1">О внесении изменений в решение Совета депутатов муниципального округа Чертаново Южное от 18 декабря 2015 года № 01-03-96/15</text:span></text:p>
            </table:table-cell>
          </table:table-row>
        </table:table>
        <text:p text:style-name="Text_20_body"><text:line-break/></text:p>
      </text:section>
      <text:section text:name="entryID476">
        <table:table table:name="Table2" table:style-name="Table2">
          <table:table-column table:style-name="Table2.A"/>
          <table:table-row>
            <table:table-cell table:style-name="TableRowCell" office:value-type="string">
              <text:p text:style-name="First_20_paragraph"><text:a xlink:type="simple" xlink:href="http://vmo-chu.ru/publ/reshenija_soveta_deputatov/reshenija_soveta_deputatov/reshenie_ot_03_03_2016_01_03_17_16/41-1-0-476" office:name=""><text:span text:style-name="Definition"/></text:a></text:p>
              <text:h text:style-name="Heading_20_1" text:outline-level="1"><text:bookmark-start text:name="решение-от-03.03.2016-01-03-1716"/>Решение от 03.03.2016 № 01-03-17/16<text:bookmark-end text:name="решение-от-03.03.2016-01-03-1716"/></text:h>
              <text:p text:style-name="First_20_paragraph"><text:span text:style-name="T1">О согласовании реализации мероприятий за счет средств стимулирования управ района Чертаново Южное в 2016 году</text:span></text:p>
            </table:table-cell>
          </table:table-row>
        </table:table>
      </text:section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627771.html" office:name=""><text:span text:style-name="Definition">http://chertanovo-juzhnoe.mos.ru/housing-and-communal-services-and-improvement/news-housing/detail/262777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19:08:51Z</meta:creation-date>
    <dc:date>2023-08-01T19:08:51Z</dc:date>
  </office:meta>
</office:document-meta>
</file>