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общение-о-планируемом-изъятии-для-государственных-нужд-объектов-недвижимого-имущества-расположенных-в-зоне-строительства-линейного-объекта-улично-дорожной-сети---участка-мкад-от-каширского-шоссе-до-варшавского-шоссе-включая-транспортную-развязку-на-пе"/>Сообщение о планируемом изъятии для государственных нужд объектов недвижимого имущества, расположенных в зоне строительства линейного объекта улично-дорожной сети - участка МКАД от Каширского шоссе до Варшавского шоссе, включая транспортную развязку на пе<text:bookmark-end text:name="сообщение-о-планируемом-изъятии-для-государственных-нужд-объектов-недвижимого-имущества-расположенных-в-зоне-строительства-линейного-объекта-улично-дорожной-сети---участка-мкад-от-каширского-шоссе-до-варшавского-шоссе-включая-транспортную-развязку-на-пе"/></text:h>
      <text:p text:style-name="First_20_paragraph">08.02.2016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500801.html" office:name=""><text:span text:style-name="Definition">http://chertanovo-juzhnoe.mos.ru/housing-and-communal-services-and-improvement/news-housing/detail/250080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9:44:39Z</meta:creation-date>
    <dc:date>2023-07-20T09:44:39Z</dc:date>
  </office:meta>
</office:document-meta>
</file>