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лг-за-услуги-жкх-можно-оплатить-в-рассрочку"/>Долг за услуги ЖКХ можно оплатить в рассрочку<text:bookmark-end text:name="долг-за-услуги-жкх-можно-оплатить-в-рассрочку"/></text:h>
      <text:p text:style-name="First_20_paragraph">08.02.2016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499947.html" office:name=""><text:span text:style-name="Definition">http://chertanovo-juzhnoe.mos.ru/housing-and-communal-services-and-improvement/news-housing/detail/249994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55:51Z</meta:creation-date>
    <dc:date>2023-08-10T04:55:51Z</dc:date>
  </office:meta>
</office:document-meta>
</file>