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казания-ипу-необходимо-передавать-вовремя"/>Показания ИПУ необходимо передавать вовремя<text:bookmark-end text:name="показания-ипу-необходимо-передавать-вовремя"/></text:h>
      <text:p text:style-name="First_20_paragraph">11.01.2016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2422134.html" office:name=""><text:span text:style-name="Definition">http://chertanovo-juzhnoe.mos.ru/housing-and-communal-services-and-improvement/news-housing/detail/242213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7T06:25:33Z</meta:creation-date>
    <dc:date>2024-10-07T06:25:33Z</dc:date>
  </office:meta>
</office:document-meta>
</file>