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олучить-перерасчет-за-временное-отсутствие"/>Как получить перерасчет за временное отсутствие<text:bookmark-end text:name="как-получить-перерасчет-за-временное-отсутствие"/></text:h>
      <text:p text:style-name="First_20_paragraph">03.12.2015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345854.html" office:name=""><text:span text:style-name="Definition">http://chertanovo-juzhnoe.mos.ru/housing-and-communal-services-and-improvement/news-housing/detail/234585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3:06Z</meta:creation-date>
    <dc:date>2025-04-10T02:43:06Z</dc:date>
  </office:meta>
</office:document-meta>
</file>