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луги-жкх-можно-оплатить-авансом"/>Услуги ЖКХ можно оплатить авансом<text:bookmark-end text:name="услуги-жкх-можно-оплатить-авансом"/></text:h>
      <text:p text:style-name="First_20_paragraph">20.11.2015</text:p>
      <text:p text:style-name="Text_20_body">Авансовый платеж за ЖКУ поможет не остаться в должниках тем, кто уезжает из города в отпуск или на новогодние каникулы</text:p>
      <text:p text:style-name="Text_20_body">Специалисты городской системы расчетов и начислений за жилищно­коммунальные услуги напоминают, что оплатить услуги ЖКХ можно авансом.</text:p>
      <text:p text:style-name="Text_20_body">Для этого необходимо обратиться в Центр госуслуг/ГКУ ИС района, написать соответствующее заявление и получить авансовый единый платежный документ (ЕПД) за период от одного до шести последующих месяцев. Оплатив авансовый ЕПД, можно спокойно отдыхать или заниматься личными делами, не опасаясь попасть в списки должников.</text:p>
      <text:p text:style-name="Text_20_body">При этом обращаем внимание, что авансовый ЕПД формируется либо с «нулевыми» показателями воды, либо исходя из среднемесячного потребления за предыдущие месяцы.</text:p>
      <text:p text:style-name="Text_20_body">Если по желанию потребителя авансовый ЕПД формируется по среднерасчетным показаниям, то по истечении авансового срока будет произведена корректировка платежа. Причем, сумма корректировки может быть изменена как в сторону уменьшения, так и в сторону увеличения.</text:p>
      <text:p text:style-name="Text_20_body">Авансовый платеж будет особенно актуален для тех, кто планирует уехать в отпуск из города. Зачастую перед поездкой москвичи забывают оплатить услуги ЖКХ и попадают в число должников. Тогда как, в соответствии с Жилищным Кодексом, оплата за ЖКУ должна вноситься ежемесячно до 10­го числа месяца, следующего за истекшим месяце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316158.html" office:name=""><text:span text:style-name="Definition">http://chertanovo-juzhnoe.mos.ru/housing-and-communal-services-and-improvement/news-housing/detail/231615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3:04Z</meta:creation-date>
    <dc:date>2025-04-10T02:43:04Z</dc:date>
  </office:meta>
</office:document-meta>
</file>