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збука-для-потребителей-услуг-жкх"/>Азбука для потребителей услуг ЖКХ<text:bookmark-end text:name="азбука-для-потребителей-услуг-жкх"/></text:h>
      <text:p text:style-name="First_20_paragraph">17.11.2015</text:p>
      <text:p text:style-name="Text_20_body"><text:a xlink:type="simple" xlink:href="https://yadi.sk/i/J14S4UcLkWkGj" office:name=""><text:span text:style-name="Definition">Азбука ЖКХ</text:span></text:a>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2306045.html" office:name=""><text:span text:style-name="Definition">http://chertanovo-juzhnoe.mos.ru/housing-and-communal-services-and-improvement/news-housing/detail/230604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2:42:51Z</meta:creation-date>
    <dc:date>2025-04-10T02:42:51Z</dc:date>
  </office:meta>
</office:document-meta>
</file>