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-услугами-жкх-удобно-ходить-на-pgu.mos.ru"/>За услугами ЖКХ удобно ходить на PGU.MOS.RU<text:bookmark-end text:name="за-услугами-жкх-удобно-ходить-на-pgu.mos.ru"/></text:h>
      <text:p text:style-name="First_20_paragraph">29.10.2015</text:p>
      <text:p text:style-name="Text_20_body"><text:line-break/></text:p>
      <text:p text:style-name="Text_20_body">Адрес страницы: <text:a xlink:type="simple" xlink:href="http://chertanovo-juzhnoe.mos.ru/housing-and-communal-services-and-improvement/news-housing/detail/2264549.html" office:name=""><text:span text:style-name="Definition">http://chertanovo-juzhnoe.mos.ru/housing-and-communal-services-and-improvement/news-housing/detail/2264549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0T02:42:56Z</meta:creation-date>
    <dc:date>2025-04-10T02:42:56Z</dc:date>
  </office:meta>
</office:document-meta>
</file>