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будет-если-не-платить-за-коммуналку"/>Что будет если не платить за "коммуналку"?<text:bookmark-end text:name="что-будет-если-не-платить-за-коммуналку"/></text:h>
      <text:p text:style-name="First_20_paragraph">02.10.2015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199968.html" office:name=""><text:span text:style-name="Definition">http://chertanovo-juzhnoe.mos.ru/housing-and-communal-services-and-improvement/news-housing/detail/219996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2:39Z</meta:creation-date>
    <dc:date>2025-04-10T02:42:39Z</dc:date>
  </office:meta>
</office:document-meta>
</file>