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улируйте-счет-за-тепло---заключите-энергосервисный-контракт"/>Регулируйте счет за тепло - заключите энергосервисный контракт !<text:bookmark-end text:name="регулируйте-счет-за-тепло---заключите-энергосервисный-контракт"/></text:h>
      <text:p text:style-name="First_20_paragraph">16.09.2015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157981.html" office:name=""><text:span text:style-name="Definition">http://chertanovo-juzhnoe.mos.ru/housing-and-communal-services-and-improvement/news-housing/detail/21579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2:36Z</meta:creation-date>
    <dc:date>2025-04-10T02:42:36Z</dc:date>
  </office:meta>
</office:document-meta>
</file>