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ое-обучение-по-курсу-основы-управления-многоквартирным-домом"/>Бесплатное обучение по курсу " Основы управления многоквартирным домом "<text:bookmark-end text:name="бесплатное-обучение-по-курсу-основы-управления-многоквартирным-домом"/></text:h>
      <text:p text:style-name="First_20_paragraph">10.09.2015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147397.html" office:name=""><text:span text:style-name="Definition">http://chertanovo-juzhnoe.mos.ru/housing-and-communal-services-and-improvement/news-housing/detail/214739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9:20:40Z</meta:creation-date>
    <dc:date>2023-08-16T19:20:40Z</dc:date>
  </office:meta>
</office:document-meta>
</file>