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фографика-новая-форма-оплаты-услуг-жкх."/>Инфографика «Новая форма оплаты услуг ЖКХ».<text:bookmark-end text:name="инфографика-новая-форма-оплаты-услуг-жкх."/></text:h>
      <text:p text:style-name="First_20_paragraph">18.08.2015</text:p>
      <text:p text:style-name="Text_20_body">С введением новой формы единого платежного документа (ЕПД) оплатить коммунальные услуги на PGU.MOS.ru стало существенно проще. Для формирования ЕПД теперь достаточно ввести код плательщика, указать тип документа (долговой или обычный) и выбрать период оплаты. Кроме того, можно оформить подписку на ежемесячные уведомления по электронной почте на новые ЕПД</text:p>
      <text:p text:style-name="Text_20_body"><text:line-break/></text:p>
      <text:p text:style-name="Text_20_body">Адрес страницы: <text:a xlink:type="simple" xlink:href="http://chertanovo-juzhnoe.mos.ru/housing-and-communal-services-and-improvement/news-housing/detail/2081364.html" office:name=""><text:span text:style-name="Definition">http://chertanovo-juzhnoe.mos.ru/housing-and-communal-services-and-improvement/news-housing/detail/208136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08T20:05:42Z</meta:creation-date>
    <dc:date>2024-09-08T20:05:42Z</dc:date>
  </office:meta>
</office:document-meta>
</file>