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графика-все-услуги-жкх"/>Инфографика «Все услуги ЖКХ»<text:bookmark-end text:name="инфографика-все-услуги-жкх"/></text:h>
      <text:p text:style-name="First_20_paragraph">06.08.2015</text:p>
      <text:p text:style-name="Text_20_body">Все услуги ЖКХ и даже городской телефон теперь можно оплатить на PGU.MOS.RU!<text:line-break/>Теперь все вопросы, связанные с оплатой коммунальных услуг, можно решить на Портале городских услуг Москвы.<text:line-break/>В спектр услуг портала добавилась еще одна - оплата городского телефона. Алгоритм получения услуги прост: выберите в разделе «Квартира. ЖКУ» функцию «Проверка и пополнение баланса МГТС», затем введите номер телефона с кодом города и номер квартиры.<text:line-break/>Приятной оплаты и положительного баланса!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055553.html" office:name=""><text:span text:style-name="Definition">http://chertanovo-juzhnoe.mos.ru/housing-and-communal-services-and-improvement/news-housing/detail/205555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4T08:24:54Z</meta:creation-date>
    <dc:date>2024-09-04T08:24:54Z</dc:date>
  </office:meta>
</office:document-meta>
</file>