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жители-района-информация-по-реорганизации-дез"/>Уважаемые жители района, информация по реорганизации ДЕЗ<text:bookmark-end text:name="уважаемые-жители-района-информация-по-реорганизации-дез"/></text:h>
      <text:p text:style-name="First_20_paragraph">01.12.2014</text:p>
      <text:p text:style-name="Text_20_body">    Уважаемые жители района Чертаново Южное, Управа  района Чертаново Южное  сообщает, что в соответствии с Постановлением Правительства Москвы № 572-ПП от 30 сентября 2014 г. "О внесении изменений в постановление Правительства Москвы от 14 марта 2013 г. № 146-ПП" и на основании распоряжения Префектуры Южного административного округа города Москвы №01-41-571 от 10 октября 2014 г.,  ГУП г. Москвы «Дирекция единого заказчика района Чертаново Южное» прекратило свою деятельность путем реорганизации в форме преобразования в ГБУ «Жилищник района Чертаново Южное», о чем  23 октября 2014 г. внесена запись в ЕГРЮЛ<text:span text:style-name="T1">.</text:span></text:p>
      <text:p text:style-name="Text_20_body">     В соответствии с Постановлением Правительства Москвы № 146-ПП от 14 марта 2013 года «О проведении эксперимента по оптимизации деятельности отдельных государственных учреждений города Москвы и государственных унитарных предприятий города Москвы, осуществляющих деятельность в сфере городского хозяйства города Москвы», <text:span text:style-name="T1">ГБУ «Жилищник района Чертаново Южное» является правопреемником по всем правам и обязательствам ГУП г. Москвы «Дирекция единого заказчика района Чертаново Южное».</text:span></text:p>
      <text:p text:style-name="Text_20_body"><text:span text:style-name="T1">         </text:span> Также сообщаем, что начисления за жилищно-коммунальные услуги <text:span text:style-name="T1">от имени ГБУ «Жилищник района Чертаново Южное» </text:span> будут  отображены в текущем ЕПД  за декабрь 2014 г.</text:p>
      <text:p text:style-name="Text_20_body">    Дополнительно сообщаем, что все ранее произведенные оплаты за  жилищно-коммунальные услуги на реквизиты ГУП г. Москвы «ДЕЗ района Чертаново-Южное» учтены.</text:p>
      <text:p text:style-name="Text_20_body"><text:span text:style-name="T1">   Полное и сокращенное наименование, юридический и фактический адрес, контактные номера телефонов, банковские реквизиты:</text:span></text:p>
      <text:p text:style-name="Text_20_body">  Государственное бюджетное учреждение города Москвы «Жилищник района Чертаново Южное» (сокращенное наименование: ГБУ «Жилищник района Чертаново Южное»);</text:p>
      <text:p text:style-name="Text_20_body"><text:span text:style-name="T1">  Директор: Ханыкин Сергей Кузьмич</text:span></text:p>
      <text:p text:style-name="Text_20_body">  Юридический и фактический адрес: Российская Федерация, 117405, г. Москва, ул. Газопровод, д.11, корп.2;</text:p>
      <text:p text:style-name="Text_20_body">ИНН 7724941534, КПП 772401001, ОГРН 5147746267917</text:p>
      <text:p text:style-name="Text_20_body">тел/факс: 8(495)389-47-09 / 8(495)389-80-60.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438222.html" office:name=""><text:span text:style-name="Definition">http://chertanovo-juzhnoe.mos.ru/housing-and-communal-services-and-improvement/news-housing/detail/143822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22:13:35Z</meta:creation-date>
    <dc:date>2023-06-03T22:13:35Z</dc:date>
  </office:meta>
</office:document-meta>
</file>