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шаговая-интрукция-епд-на-pgu.mos.ru-и-авансовый-платеж"/>Пошаговая интрукция ЕПД на PGU.MOS.RU и авансовый платеж<text:bookmark-end text:name="пошаговая-интрукция-епд-на-pgu.mos.ru-и-авансовый-платеж"/></text:h>
      <text:p text:style-name="First_20_paragraph">30.11.2014</text:p>
      <text:p text:style-name="Text_20_body"><text:span text:style-name="T1">УВАЖАЕМЫЕ МОСКВИЧИ!</text:span></text:p>
      <text:p text:style-name="Text_20_body"><text:span text:style-name="T1">С 1 февраля 2014 года передача показаний приборов учёта </text:span><text:span text:style-name="T2">ВОДЫ</text:span><text:span text:style-name="T1"> и </text:span><text:span text:style-name="T2">ЭЛЕКТРОЭНЕРГИИ</text:span><text:span text:style-name="T1">и </text:span><text:span text:style-name="T2">ОПЛАТА</text:span><text:span text:style-name="T1"> услуг ЖКХ осуществляется через Портал городских услуг </text:span><text:a xlink:type="simple" xlink:href="http://pgu.mos.ru/ru/" office:name=""><text:span text:style-name="Definition"><text:span text:style-name="T1">PGU.MOS.RU</text:span></text:span></text:a></text:p>
      <text:p text:style-name="Text_20_body">Получить информацию о своих начислениях и оформить подписку на ежемесячное получение единого платежного документа (ЕПД) в электронном виде можно на <text:span text:style-name="T1">Портале городских услуг </text:span><text:a xlink:type="simple" xlink:href="http://pgu.mos.ru/ru/" office:name=""><text:span text:style-name="Definition"><text:span text:style-name="T1">PGU.MOS.RU</text:span></text:span></text:a><text:span text:style-name="T1"> </text:span>в <text:span text:style-name="T1">Личном кабинете </text:span>(раздел «Центр уведомлений»)<text:span text:style-name="T1">.</text:span></text:p>
      <text:p text:style-name="Text_20_body">Вы можете подписаться на получение электронного ЕПД с помощью мобильного телефона: наберите код <text:span text:style-name="T1">*377*5*5*3#</text:span> и нажмите кнопку вызова.</text:p>
      <text:p text:style-name="Text_20_body"><text:a xlink:type="simple" xlink:href="/TOPMAN/Пошаговая%20инструкция%20Получить%20ЕПД%20на%20PGU.MOS.RU.pdf" office:name=""><text:span text:style-name="Definition">Пошаговая инструкция получения ЕПД на PGU.MOS.RU</text:span></text:a></text:p>
      <text:p text:style-name="Text_20_body"><text:a xlink:type="simple" xlink:href="/TOPMAN/авансовый%20-%20ПГУ%20(1).JPG" office:name=""><text:span text:style-name="Definition">Авансовый платеж за услуги ЖКХ избавит от долгов</text:span></text:a></text:p>
      <text:p text:style-name="Text_20_body"><text:line-break/></text:p>
      <text:p text:style-name="Text_20_body">Адрес страницы: <text:a xlink:type="simple" xlink:href="http://chertanovo-juzhnoe.mos.ru/housing-and-communal-services-and-improvement/news-housing/detail/1437606.html" office:name=""><text:span text:style-name="Definition">http://chertanovo-juzhnoe.mos.ru/housing-and-communal-services-and-improvement/news-housing/detail/1437606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4T10:50:16Z</meta:creation-date>
    <dc:date>2023-06-14T10:50:16Z</dc:date>
  </office:meta>
</office:document-meta>
</file>