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струкция-к-получению-епд-на-портале-pgu.mos.ru"/>Инструкция к получению ЕПД на портале pgu.mos.ru<text:bookmark-end text:name="инструкция-к-получению-епд-на-портале-pgu.mos.ru"/></text:h>
      <text:p text:style-name="First_20_paragraph">16.09.2014</text:p>
      <text:p text:style-name="Text_20_body"><text:line-break/></text:p>
      <text:p text:style-name="Text_20_body">Адрес страницы: <text:a xlink:type="simple" xlink:href="http://chertanovo-juzhnoe.mos.ru/housing-and-communal-services-and-improvement/news-housing/detail/1289775.html" office:name=""><text:span text:style-name="Definition">http://chertanovo-juzhnoe.mos.ru/housing-and-communal-services-and-improvement/news-housing/detail/1289775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5T18:26:11Z</meta:creation-date>
    <dc:date>2023-05-15T18:26:11Z</dc:date>
  </office:meta>
</office:document-meta>
</file>