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-обязанностях-по-оплате-взносов-на-капитальный-ремонт"/>Об обязанностях по оплате взносов на капитальный ремонт<text:bookmark-end text:name="об-обязанностях-по-оплате-взносов-на-капитальный-ремонт"/></text:h>
      <text:p text:style-name="First_20_paragraph">04.03.2024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12204432.html" office:name=""><text:span text:style-name="Definition">http://chertanovo-juzhnoe.mos.ru/housing-and-communal-services-and-improvement/news-housing/detail/1220443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04T08:27:35Z</meta:creation-date>
    <dc:date>2024-03-04T08:27:35Z</dc:date>
  </office:meta>
</office:document-meta>
</file>