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уп-г.москвы-дез-района-чертаново-южное-информирует"/>ГУП г.Москвы "ДЕЗ района Чертаново Южное " информирует<text:bookmark-end text:name="гуп-г.москвы-дез-района-чертаново-южное-информирует"/></text:h>
      <text:p text:style-name="First_20_paragraph">01.08.2014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1185328.html" office:name=""><text:span text:style-name="Definition">http://chertanovo-juzhnoe.mos.ru/housing-and-communal-services-and-improvement/news-housing/detail/118532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2:34:05Z</meta:creation-date>
    <dc:date>2025-04-10T02:34:05Z</dc:date>
  </office:meta>
</office:document-meta>
</file>