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ирекция-жкхиб-юао-получи-электронный-епд-на-портале-pgu.mos.ru"/>Дирекция ЖКХиБ ЮАО : Получи электронный ЕПД на портале PGU.MOS.RU<text:bookmark-end text:name="дирекция-жкхиб-юао-получи-электронный-епд-на-портале-pgu.mos.ru"/></text:h>
      <text:p text:style-name="First_20_paragraph">01.08.2014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184094.html" office:name=""><text:span text:style-name="Definition">http://chertanovo-juzhnoe.mos.ru/housing-and-communal-services-and-improvement/news-housing/detail/118409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34:04Z</meta:creation-date>
    <dc:date>2025-04-10T02:34:04Z</dc:date>
  </office:meta>
</office:document-meta>
</file>