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мэра-москвыо-предельных-максимальных-индексах-изменения-размера-вносимой-гражданами-платы-за-коммунальные-услуги-в-городе-москве"/>Распоряжение Мэра Москвы:О предельных (максимальных) индексах изменения размера вносимой гражданами платы за коммунальные услуги в городе Москве<text:bookmark-end text:name="распоряжение-мэра-москвыо-предельных-максимальных-индексах-изменения-размера-вносимой-гражданами-платы-за-коммунальные-услуги-в-городе-москве"/></text:h>
      <text:p text:style-name="First_20_paragraph">29.07.2014</text:p>
      <text:p text:style-name="Text_20_body">Москва</text:p>
      <text:p text:style-name="Text_20_body">Мэр</text:p>
      <text:p text:style-name="Text_20_body">Распоряжение от 30 июня 2014 г. № 542-РМ</text:p>
      <text:p text:style-name="Text_20_body">О предельных (максимальных) индексах изменения размера вносимой гражданами платы за коммунальные услуги в городе Москве</text:p>
      <text:p text:style-name="Text_20_body">В целях реализации положений Жилищного кодекса Российской Федерации и в соответствии с постановлением Правительства Российской Федерации от 30 апреля 2014 г. N 400 «О формировании индексов изменения размера платы граждан за коммунальные услуги в Российской Федерации»:<text:line-break/>1. Утвердить предельные (максимальные) индексы изменения размера вносимой гражданами платы за коммунальные услуги в городе Москве на период с 1 июля 2014 г. по 2018 год согласно приложению к настоящему распоряжению.<text:line-break/>2. Установить, что предельные (максимальные) индексы (пункт 1 настоящего распоряжения) применяются при сопоставимых условиях предоставления коммунальных услуг (неизменный набор, объем потребляемых коммунальных услуг, неизменный порядок их оплаты).<text:line-break/>3. Контроль за выполнением настоящего распоряжения возложить на заместителя Мэра Москвы в Правительстве Москвы по вопросам экономической политики и имущественно-земельных отношений Сергунину Н.А. и заместителя Мэра Москвы в Правительстве Москвы по вопросам жилищно-коммунального хозяйства и благоустройства Бирюкова П.П.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177299.html" office:name=""><text:span text:style-name="Definition">http://chertanovo-juzhnoe.mos.ru/housing-and-communal-services-and-improvement/news-housing/detail/117729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2T18:26:45Z</meta:creation-date>
    <dc:date>2024-02-22T18:26:45Z</dc:date>
  </office:meta>
</office:document-meta>
</file>