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</office:automatic-styles>
  <office:body>
    <office:text>
      <text:h text:style-name="Heading_20_3" text:outline-level="3"><text:bookmark-start text:name="адресный-перечень-остановок-мобильного-пункта-приема-вторичного-сырья-на-территории-юао-города-москвы"/>Адресный перечень остановок мобильного пункта приема вторичного сырья на территории ЮАО города Москвы<text:bookmark-end text:name="адресный-перечень-остановок-мобильного-пункта-приема-вторичного-сырья-на-территории-юао-города-москвы"/></text:h>
      <text:p text:style-name="First_20_paragraph">06.09.2022</text:p>
      <text:p text:style-name="Text_20_body"><text:span text:style-name="T1">12 сентября (понедельник)</text:span><text:line-break/><text:span text:style-name="T1">16 сентября (пятница)</text:span><text:line-break/><text:span text:style-name="T1">20 сентября (вторник)</text:span><text:line-break/><text:span text:style-name="T1">24 сентября (суббота)</text:span><text:line-break/><text:span text:style-name="T1">28 сентября (среда)</text:span><text:line-break/><text:span text:style-name="T1">02 октября (воскресенье)</text:span><text:line-break/><text:span text:style-name="T1">06 октября (четверг)</text:span></text:p>
      <text:p text:style-name="Text_20_body"><text:span text:style-name="T1">ЮАО</text:span><text:line-break/>10.00-12.00 Большая Тульская улица, 2, с3, парковка (Тульская)<text:line-break/>13.00-15.00 Большая Нагатинская улица, 29, к.1 (Коломенская)<text:line-break/>16.00-18.00 Каширское шоссе, 10, к.1, с1</text:p>
      <text:p text:style-name="Text_20_body"><text:span text:style-name="T1">14 сентября (среда)</text:span><text:line-break/><text:span text:style-name="T1">18 сентября (воскресенье)</text:span><text:line-break/><text:span text:style-name="T1">22 сентября (четверг)</text:span><text:line-break/><text:span text:style-name="T1">26 сентября (понедельник)</text:span><text:line-break/><text:span text:style-name="T1">30 сентября (пятница)</text:span><text:line-break/><text:span text:style-name="T1">04 октября (вторник)</text:span><text:line-break/><text:span text:style-name="T1">08 октября (суббота)</text:span></text:p>
      <text:p text:style-name="Text_20_body"><text:span text:style-name="T1">ЮАО</text:span><text:line-break/>10.00-12.00 Луганская улица, 11 (Царицино)<text:line-break/>13.00-15.00 Ореховый бульвар, 11, к.1 (Домодедовская)<text:line-break/>16.00-18.00 Братеевская улица, 16, к.1, универмаг “SPAR” (Алма-Атинская)</text:p>
      <text:p text:style-name="Text_20_body"><text:span text:style-name="T1">15 сентября (четверг)</text:span><text:line-break/><text:span text:style-name="T1">19 сентября (понедельник)</text:span><text:line-break/><text:span text:style-name="T1">23 сентября (пятница)</text:span><text:line-break/><text:span text:style-name="T1">27 сентября (вторник)</text:span><text:line-break/><text:span text:style-name="T1">01 октября (суббота)</text:span><text:line-break/><text:span text:style-name="T1">05 октября (среда)</text:span><text:line-break/><text:span text:style-name="T1">09 октября (воскресенье)</text:span></text:p>
      <text:p text:style-name="Text_20_body"><text:span text:style-name="T1">ЮАО</text:span><text:line-break/>10.00-12.00 Варшавское шоссе, 152, к.2<text:line-break/>13.00-15.00 Сумская улица, 2/12 (Южная)<text:line-break/>16.00-18.00 Чертановская улица, 1Г (Чертановская)</text:p>
      <text:p text:style-name="Text_20_body"><text:span text:style-name="T1">Универсальная план-схема размещения и компоновки необходимого оборудования Акции на территории ее проведения</text:span></text:p>
      <text:p text:style-name="Text_20_body"><text:span text:style-name="T1">Сценарий Акции в точках размещения мероприятий по приему вторичного сырья</text:span></text:p>
      <table:table table:name="Table1" table:style-name="Table1">
        <table:table-column table:style-name="Table1.A"/>
        <table:table-column table:style-name="Table1.B"/>
        <table:table-row>
          <table:table-cell table:style-name="TableRowCell" office:value-type="string">
            <text:p text:style-name="Table_20_Contents"><text:span text:style-name="T1">00 мин</text:span></text:p>
          </table:table-cell>
          <table:table-cell table:style-name="TableRowCell" office:value-type="string">
            <text:p text:style-name="Table_20_Contents">Прибытие на точку размещения пункта сбора вторичного сырья.</text:p>
          </table:table-cell>
        </table:table-row>
        <table:table-row>
          <table:table-cell table:style-name="TableRowCell" office:value-type="string">
            <text:p text:style-name="Table_20_Contents"><text:span text:style-name="T1">00-15 мин</text:span></text:p>
          </table:table-cell>
          <table:table-cell table:style-name="TableRowCell" office:value-type="string">
            <text:p text:style-name="Table_20_Contents">Расстановка баков, сборка палатки и столика, расстановка стоек для соблюдения социальной дистанции.</text:p>
          </table:table-cell>
        </table:table-row>
        <table:table-row>
          <table:table-cell table:style-name="TableRowCell" office:value-type="string">
            <text:p text:style-name="Table_20_Contents"><text:span text:style-name="T1">15 мин — 2 ч.15 мин</text:span></text:p>
          </table:table-cell>
          <table:table-cell table:style-name="TableRowCell" office:value-type="string">
            <text:p text:style-name="Table_20_Contents">Прием вторичного сырья у участников Акции, консультирование по вопросам сортировки «полезных отходов», информирование граждан о дуальной системе сбора ТБО в городе Москве, раздача сувенирной и полиграфической продукции.</text:p>
          </table:table-cell>
        </table:table-row>
        <table:table-row>
          <table:table-cell table:style-name="TableRowCell" office:value-type="string">
            <text:p text:style-name="Table_20_Contents"><text:span text:style-name="T1">2 ч.15 мин – 2ч. 30 мин</text:span></text:p>
          </table:table-cell>
          <table:table-cell table:style-name="TableRowCell" office:value-type="string">
            <text:p text:style-name="Table_20_Contents">Демонтаж палатки, столика, загрузка контейнеров и инвентаря.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chertanovo-juzhnoe.mos.ru/housing-and-communal-services-and-improvement/news-housing/detail/11035081.html" office:name=""><text:span text:style-name="Definition">http://chertanovo-juzhnoe.mos.ru/housing-and-communal-services-and-improvement/news-housing/detail/1103508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0:40:17Z</meta:creation-date>
    <dc:date>2025-04-10T00:40:17Z</dc:date>
  </office:meta>
</office:document-meta>
</file>