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родлить-договор-аренды-земельного-участка-рассказали-столичные-эксперты"/>Как продлить договор аренды земельного участка, рассказали столичные эксперты<text:bookmark-end text:name="как-продлить-договор-аренды-земельного-участка-рассказали-столичные-эксперты"/></text:h>
      <text:p text:style-name="First_20_paragraph">03.08.2022</text:p>
      <text:p text:style-name="Text_20_body"><text:span text:style-name="T1">В марте вступил в силу Федеральный закон от 14.03.2022 № 58-ФЗ</text:span><text:line-break/><text:span text:style-name="T1">«О внесении изменений в отдельные законодательные акты Российской Федерации», который дал возможность арендаторам земельных участков, находящихся в государственной и муниципальной собственности, продлить действие договора аренды. Эксперты филиала ответили на вопросы граждан</text:span><text:line-break/><text:span text:style-name="T1">о том, как и на какой срок можно пролонгировать данный договор.</text:span></text:p>
      <text:p text:style-name="Text_20_body"><text:span text:style-name="T1">Вопрос:</text:span> Что делать если планируется проведение кадастровых работ<text:line-break/>по уточнению границ земельного участка из земель государственной собственности, но истекает срок аренды на него?</text:p>
      <text:p text:style-name="Text_20_body"><text:span text:style-name="T1">Ответ:</text:span> До 1 марта 2023 года арендатор земельного участка, находящегося<text:line-break/>в государственной или муниципальной собственности, вправе потребовать<text:line-break/>от арендодателя заключения дополнительного соглашения к договору аренды такого земельного участка, предусматривающего увеличение срока действия имеющегося договора аренды, независимо от оснований его заключения, наличия или отсутствия задолженности по арендной плате при условии, что:</text:p>
      <text:p text:style-name="Text_20_body">1. На дату обращения арендатора с указанным требованием срок действия договора аренды земельного участка не истек либо арендодателем не заявлено в суд требование о расторжении данного договора аренды;</text:p>
      <text:p text:style-name="Text_20_body">2. На дату обращения арендатора с указанным требованием у уполномоченного органа отсутствует информация о выявленных в рамках государственного земельного надзора и неустраненных нарушениях законодательства<text:line-break/>при использовании такого земельного участка.</text:p>
      <text:p text:style-name="Text_20_body"><text:span text:style-name="T1">Вопрос:</text:span> На какой срок можно продлить договор аренды?</text:p>
      <text:p text:style-name="Text_20_body"><text:span text:style-name="T1">Ответ:</text:span> Срок, на который увеличивается действие договора аренды земельного участка в соответствии с дополнительным соглашением, не может превышать три года. При этом не применяются положения о сроках договоров аренды, установленные пунктом 8 статьи 39.8 Земельного кодекса Российской Федерации.</text:p>
      <text:p text:style-name="Text_20_body"><text:span text:style-name="T1">Вопрос:</text:span> В какой срок арендодатель должен заключить дополнительное соглашение?</text:p>
      <text:p text:style-name="Text_20_body"><text:span text:style-name="T1">Ответ:</text:span> Арендодатель должен заключить дополнительное соглашение<text:line-break/>к договору аренды земельного участка без проведения торгов в срок не позднее пяти рабочих дней со дня обращения арендатора с требованием <text:bookmark text:name="id__GoBack"/> о его заключении.</text:p>
      <text:p text:style-name="Text_20_body"><text:span text:style-name="T2">«Воспользоваться новым законом смогут арендаторы, которые, к примеру,</text:span><text:line-break/><text:span text:style-name="T2">не успели завершить строительство и по каким-то причинам ранее не смогли продлить аренду используемого земельного участка. Важно, чтобы на момент обращения срок действия договора еще не истек и при пользовании земельным участком не были выявлены нарушения земельного законодательства», –</text:span> заключил <text:span text:style-name="T1">заместитель директора Кадастровой палаты по Москве Алексей Некрасов.</text:span></text:p>
      <text:p text:style-name="Text_20_body">Напомним, что по вопросам, касающимся деятельности учреждения, можно обращаться по номеру Ведомственного центра телефонного обслуживания (ВЦТО)<text:line-break/>8-800-100-34-34 (звонок бесплатный). Эксперты ведомства дадут разъяснения<text:line-break/>и консультации по темам, связанным с осуществлением государственного кадастрового учёта, регистрации прав, предоставлением сведений из ЕГРН.</text:p>
      <text:p text:style-name="Text_20_body"><text:line-break/></text:p>
      <text:p text:style-name="Text_20_body">Адрес страницы: <text:a xlink:type="simple" xlink:href="http://chertanovo-juzhnoe.mos.ru/housing-and-communal-services-and-improvement/news-housing/detail/10973422.html" office:name=""><text:span text:style-name="Definition">http://chertanovo-juzhnoe.mos.ru/housing-and-communal-services-and-improvement/news-housing/detail/10973422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0:40:19Z</meta:creation-date>
    <dc:date>2025-04-10T00:40:19Z</dc:date>
  </office:meta>
</office:document-meta>
</file>