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запросить-копии-документов-из-реестрового-дела-рассказали-столичные-эксперты"/>Как запросить копии документов из реестрового дела, рассказали столичные эксперты<text:bookmark-end text:name="как-запросить-копии-документов-из-реестрового-дела-рассказали-столичные-эксперты"/></text:h>
      <text:p text:style-name="First_20_paragraph">03.08.2022</text:p>
      <text:p text:style-name="Text_20_body"><text:span text:style-name="T1">У жителей столицы нередко возникают вопросы в сфере оборота недвижимости, по которым требуются экспертные консультации. Специалисты столичной Кадастровой палаты рассказали москвичам кому выдадут копии договоров и иных документов, выражающих содержание односторонних сделок, а также нужно ли переоформлять машино-место, если его размер меньше допустимого.</text:span></text:p>
      <text:p text:style-name="Text_20_body"><text:span text:style-name="T1">Вопрос:</text:span> Может ли предыдущий правообладатель (продавец) запросить<text:line-break/>из Единого государственного реестра недвижимости (ЕГРН) копию договора купли-продажи на объект?</text:p>
      <text:p text:style-name="Text_20_body"><text:span text:style-name="T1">Ответ:</text:span> В соответствии с действующим законодательством правообладателю, его законному представителю, лицу, получившему доверенность<text:line-break/>от правообладателя или его законного представителя, по их запросам выдаются<text:line-break/>в форме документов на бумажном носителе или электронных образов документов копии, на основании которых сведения внесены в ЕГРН, в том числе копии договоров и иных документов, которые выражают содержание односторонних сделок, совершенных в простой письменной форме, и находятся в реестровых делах.</text:p>
      <text:p text:style-name="Text_20_body">При этом по запросам вышеуказанных лиц могут быть выданы копии документов, на основании которых соответствующие (имеющие отношение к этому правообладателю, принадлежащему или принадлежавшему ему объекту недвижимости) сведения внесены или были внесены в ЕГРН (т.е. если он или лицо, от которого к нему в порядке универсального правопреемства перешли права<text:line-break/>на соответствующий объект недвижимости, является или являлось стороной сделки).</text:p>
      <text:p text:style-name="Text_20_body"><text:span text:style-name="T1">Вопрос:</text:span> У меня зарегистрировано право на машино-место, но его размер меньше минимально допустимого, нужно ли мне предпринимать какие-то действия для его переоформления?</text:p>
      <text:p text:style-name="Text_20_body"><text:span text:style-name="T1">Ответ:</text:span> В соответствии с действующим законодательством объект недвижимости, который отвечает требованиям и характеристикам машино-места, независимо от его соответствия установленным минимально допустимым размерам таких объектов, и права на который были зарегистрированы до 01.01.2017 года, либо который был создан или создается на основании заключенного до этой даты договора участия в долевом строительстве, либо иного договора, и права на который не зарегистрированы, признается машино-местом.</text:p>
      <text:p text:style-name="Text_20_body">Ввиду этого, не требуется замена ранее выданных документов или внесение<text:line-break/>в них изменений, а также внесение изменений в записи ЕГРН в отношении такого объекта недвижимости.</text:p>
      <text:p text:style-name="Text_20_body">Полученные до 01.01.2017 года документы, которые удостоверяют право собственности на объекты недвижимого имущества и в которых в качестве вида объекта недвижимого имущества указывается машино-место, сохраняют свою юридическую силу и не требуют переоформления.</text:p>
      <text:p text:style-name="Text_20_body"><text:span text:style-name="T2">«Нашими приоритетами по-прежнему остаются развитие различных форм взаимодействия с гражданами, а также обеспечение высокого качества оказания государственных услуг в сфере оборота недвижимости. Поэтому специалисты Кадастровой палаты по Москве регулярно консультируют заявителей, дают профессиональные рекомендации относительно действий в каждом конкретном случае», –</text:span> сказал <text:span text:style-name="T1">заместитель директора Кадастровой палаты по Москве Алексей Некрасов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0972849.html" office:name=""><text:span text:style-name="Definition">http://chertanovo-juzhnoe.mos.ru/housing-and-communal-services-and-improvement/news-housing/detail/109728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40:24Z</meta:creation-date>
    <dc:date>2025-04-10T00:40:24Z</dc:date>
  </office:meta>
</office:document-meta>
</file>