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договора-на-обращение-с-твердыми-коммунальными-отходами-на-2022-год."/>Заключение договора на обращение с твердыми коммунальными отходами на 2022 год.<text:bookmark-end text:name="заключение-договора-на-обращение-с-твердыми-коммунальными-отходами-на-2022-год."/></text:h>
      <text:p text:style-name="First_20_paragraph">15.12.2021</text:p>
      <text:p text:style-name="Text_20_body"><text:a xlink:type="simple" xlink:href="https://dogovor.gkset.ru" office:name=""><text:span text:style-name="Definition"><text:span text:style-name="T1">Для оформления договора заполните данные в форме</text:span></text:span></text:a>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10474534.html" office:name=""><text:span text:style-name="Definition">http://chertanovo-juzhnoe.mos.ru/housing-and-communal-services-and-improvement/news-housing/detail/1047453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5T02:35:22Z</meta:creation-date>
    <dc:date>2023-07-15T02:35:22Z</dc:date>
  </office:meta>
</office:document-meta>
</file>