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долженность-за-жку-по-состоянию-на-15.11.2021-г."/>Задолженность за ЖКУ по состоянию на 15.11.2021 г.<text:bookmark-end text:name="задолженность-за-жку-по-состоянию-на-15.11.2021-г."/></text:h>
      <text:p text:style-name="First_20_paragraph">02.12.2021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10440337.html" office:name=""><text:span text:style-name="Definition">http://chertanovo-juzhnoe.mos.ru/housing-and-communal-services-and-improvement/news-housing/detail/10440337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5T07:39:48Z</meta:creation-date>
    <dc:date>2023-05-15T07:39:48Z</dc:date>
  </office:meta>
</office:document-meta>
</file>