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T3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есплатное-обучение-по-курсу-основы-управления-многоквартирным-домом"/>Бесплатное обучение по курсу "основы управления многоквартирным домом"<text:bookmark-end text:name="бесплатное-обучение-по-курсу-основы-управления-многоквартирным-домом"/></text:h>
      <text:p text:style-name="First_20_paragraph">07.05.2014</text:p>
      <text:p text:style-name="Text_20_body"><text:line-break/></text:p>
      <text:p text:style-name="Text_20_body"><text:span text:style-name="T1"> </text:span><text:span text:style-name="T2">БЕСПЛАТНОЕ ОБУЧЕНИЕ</text:span></text:p>
      <text:p text:style-name="Text_20_body"><text:span text:style-name="T1">ПО КУРСУ «ОСНОВЫ УПРАВЛЕНИЯ МНОГОКВАРТИРНЫМ домом» </text:span></text:p>
      <text:p text:style-name="Text_20_body"><text:span text:style-name="T1">Организатор.</text:span></text:p>
      <text:p text:style-name="Text_20_body">Департамент жилищно-коммунального хозяйства и благоустройства города Москвы.</text:p>
      <text:p text:style-name="Text_20_body"> </text:p>
      <text:p text:style-name="Text_20_body"><text:span text:style-name="T1">Кто может обучаться?</text:span></text:p>
      <text:p text:style-name="Text_20_body">-председатели и члены правления,  бухгалтера,  председатели и члены ревизионных комиссий ТСЖ, ЖК, ЖСК;</text:p>
      <text:p text:style-name="Text_20_body">- члены СОВЕТА МКД, представители инициативных групп граждан.</text:p>
      <text:p text:style-name="Text_20_body"><text:span text:style-name="T1">Какие темы включены в обучение?</text:span></text:p>
      <text:p text:style-name="Text_20_body"><text:span text:style-name="T3">Программа обучения включает в себя вопросы</text:span>: нормативно-правовое обеспечение управления многоквартирными домами, государственные программы города Москвы, подготовка и проведение общего собрания собственников помещений, общее имущество в многоквартирном доме, стандарт раскрытия информации управления многоквартирным домом, договорные отношения при управлении многоквартирным домом, бухгалтерский учет и налогообложение в ТСЖ, ЖСК, расчет и начисления платежей, капитальный ремонт многоквартирного дома, структура органов власти в г. Москве, организация взаимодействия с органами власти, избрание и организация деятельности Совета многоквартирного дома.</text:p>
      <text:p text:style-name="Text_20_body"> </text:p>
      <text:p text:style-name="Text_20_body">Слушатели получают комплект информационных материалов по тематике обучения.</text:p>
      <text:p text:style-name="Text_20_body"> </text:p>
      <text:p text:style-name="Text_20_body"><text:span text:style-name="T1">Начало обучения.</text:span></text:p>
      <text:p text:style-name="Text_20_body">-12 мая 2014 г.</text:p>
      <text:p text:style-name="Text_20_body"> </text:p>
      <text:p text:style-name="Text_20_body"><text:span text:style-name="T1">Начало занятий:</text:span> <text:span text:style-name="T3">с 10.00</text:span></text:p>
      <text:p text:style-name="Text_20_body"><text:span text:style-name="T1">С собой иметь паспорт, копию паспорта.</text:span></text:p>
      <text:p text:style-name="Text_20_body"><text:span text:style-name="T1">Слушателям, прошедшим обучение, выдаются удостоверения о повышении квалификации государственного образца.</text:span></text:p>
      <text:p text:style-name="Text_20_body"><text:span text:style-name="T1">Запись на обучение:</text:span></text:p>
      <text:p text:style-name="Text_20_body">По рабочим дням с 10.00 до 17.00.</text:p>
      <text:p text:style-name="Text_20_body">Тел. (495) 371-97-72; (499) 267-34-92; e-mail: <text:a xlink:type="simple" xlink:href="mailto:center@kgh.mos.ru" office:name=""><text:span text:style-name="Definition"><text:span text:style-name="T3">center@kgh.mos.ru</text:span></text:span></text:a></text:p>
      <text:p text:style-name="Text_20_body"><text:span text:style-name="T1">Адрес:</text:span> Рязанский пр-т, д. 99. Здание Бизнес-Центра.</text:p>
      <text:p text:style-name="Text_20_body"> </text:p>
      <text:p text:style-name="Text_20_body"><text:span text:style-name="T1">Проезд:</text:span> метро Выхино, последний вагон из центра, налево, вход на территорию Государственного университета управления (ГУУ) через правую проходную (от метро).</text:p>
      <text:p text:style-name="Text_20_body"><text:line-break/></text:p>
      <text:p text:style-name="Text_20_body">Адрес страницы: <text:a xlink:type="simple" xlink:href="http://chertanovo-juzhnoe.mos.ru/housing-and-communal-services-and-improvement/news-housing/detail/1027183.html" office:name=""><text:span text:style-name="Definition">http://chertanovo-juzhnoe.mos.ru/housing-and-communal-services-and-improvement/news-housing/detail/1027183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6T23:14:55Z</meta:creation-date>
    <dc:date>2023-07-16T23:14:55Z</dc:date>
  </office:meta>
</office:document-meta>
</file>