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имущественная-поддержка"/>Имущественная поддержка<text:bookmark-end text:name="имущественная-поддержка"/></text:h>
      <text:p text:style-name="First_20_paragraph">06.04.2022</text:p>
      <text:p text:style-name="Text_20_body">В соответствии с Федеральным законом от 24.07.2007 № 209-ФЗ «О развитии малого и среднего предпринимательства в Российской Федерации» субъектам малого и среднего предпринимательства оказывается имущественная поддержка в форме предоставления государственного имущества и муниципального имущества, свободного от прав третьих лиц (за исключением права хозяйственного ведения, права оперативного управления, а также имущественных прав субъектов малого и среднего предпринимательства) во владение и (или) в пользование на долгосрочной основе (в том числе по льготным ставкам арендной платы) субъектам малого и среднего предпринимательства и организациям, образующим инфраструктуру поддержки субъектов малого и среднего предпринимательства, а также отчуждения на возмездной основе в собственность субъектов малого и среднего предпринимательства в соответствии с Федеральным законом от 22 июля 2008 года № 159-ФЗ «Об особенностях отчуждения недвижимого имущества, находящегося в государственной или в муниципальной собственности и арендуемого субъектами малого и среднего предпринимательства, и о внесении изменений в отдельные законодательные акты Российской Федерации», подпунктами 6,8,9 пункта 2 ст. 39.3 Земельного кодекса Российской Федерации.</text:p>
      <text:p text:style-name="Text_20_body">Постановлением Правительства Москвы от 20.02.2013 № 99-ПП «Об утверждении Положения о Департаменте городского имущества города Москвы» функции по формированию, ведению, утверждению и опубликованию перечня государственного имущества, свободного от прав третьих лиц (за исключением права хозяйственного ведения, права оперативного управления, а также имущественных прав субъектов малого и среднего предпринимательства), предусмотренного частью 4 статьи 18 Федерального закона от 24.07.2007 г. № 209-ФЗ</text:p>
      <text:p text:style-name="Text_20_body">«О развитии малого и среднего предпринимательства в Российской Федерации», и Перечня государственного имущества, ранее переданного во владение и (или) пользование субъектам малого и среднего предпринимательства и организациям, образующим инфраструктуру поддержки субъектов малого и среднего предпринимательства возложены на Департамент городского имущества города Москвы.</text:p>
      <text:p text:style-name="Text_20_body">Перечень государственного имущества, свободного от прав третьих лиц (за исключением права хозяйственного ведения, права оперативного управления, а также имущественных прав субъектов малого и среднего предпринимательства), опубликован сайте Департамента городского имущества города Москвы: <text:a xlink:type="simple" xlink:href="https://www.mos.ru/dgi/documents/perechen-gosudarstvennogo-imushchestva-prednaznachennogo-dlia-peredachi-vo-vladenie-iili-v-polzovanie/view/179415220/" office:name=""><text:span text:style-name="Definition">https://www.mos.ru/dgi/documents/perechen-gosudarstvennogo-imushchestva-prednaznachennogo-dlia-peredachi-vo-vladenie-iili-v-polzovanie/view/179415220/</text:span></text:a>.</text:p>
      <text:p text:style-name="Text_20_body">Для реализации права льготной аренды недвижимого имущества, находящегося в собственности города Москвы, а также приватизации такого имущества в порядке, установленном Федеральным законом от 22 июля 2008 года № 159-ФЗ «Об особенностях отчуждения недвижимого имущества, находящегося в государственной или в муниципальной собственности и арендуемого субъектами малого и среднего предпринимательства, и о внесении изменений в отдельные законодательные акты Российской Федерации», приобретения земельных участков без проведения торгов в случаях, установленных подпунктами 6,8,9 пункта 2 ст. 39.3 Земельного кодекса Российской Федерации Вам необходимо обратиться в Департамент городского имущества города Москвы.</text:p>
      <text:p text:style-name="Text_20_body"><text:line-break/></text:p>
      <text:p text:style-name="Text_20_body">Адрес страницы: <text:a xlink:type="simple" xlink:href="http://chertanovo-juzhnoe.mos.ru/consumer-market-and-economy/subektam-malogo-i-srednego-predprinimatelstva/imushchestvennaya-podderzhka/detail/10731759.html" office:name=""><text:span text:style-name="Definition">http://chertanovo-juzhnoe.mos.ru/consumer-market-and-economy/subektam-malogo-i-srednego-predprinimatelstva/imushchestvennaya-podderzhka/detail/10731759.html</text:span></text:a></text:p>
      <text:p text:style-name="Text_20_body"><text:a xlink:type="simple" xlink:href="http://chertanovo-juzhnoe.mos.ru" office:name=""><text:span text:style-name="Definition">Управа района Чертаново Юж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12-06T21:12:26Z</meta:creation-date>
    <dc:date>2023-12-06T21:12:26Z</dc:date>
  </office:meta>
</office:document-meta>
</file>