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гортранс-приглашает-водителей-для-работы-в-скорой-помощи"/>Мосгортранс приглашает водителей для работы в скорой помощи<text:bookmark-end text:name="мосгортранс-приглашает-водителей-для-работы-в-скорой-помощи"/></text:h>
      <text:p text:style-name="First_20_paragraph">06.05.2020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8875917.html" office:name=""><text:span text:style-name="Definition">http://chertanovo-juzhnoe.mos.ru/about/assistance-in-job-placement-and-acquisition-of-new-profession/detail/887591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1:42:36Z</meta:creation-date>
    <dc:date>2023-09-20T11:42:36Z</dc:date>
  </office:meta>
</office:document-meta>
</file>